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 fo:text-align="justify" fo:line-height="100%"/>
    </style:style>
    <style:style style:name="T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3" style:parent-style-name="Normální" style:family="paragraph">
      <style:paragraph-properties fo:text-align="justify" fo:line-height="100%"/>
    </style:style>
    <style:style style:name="T4" style:parent-style-name="Standardnípísmoodstavce" style:family="text">
      <style:text-properties style:font-name="Segoe UI Emoji" style:font-name-complex="Segoe UI Emoji"/>
    </style:style>
    <style:style style:name="T5" style:parent-style-name="Standardnípísmoodstavce" style:family="text">
      <style:text-properties style:font-name="Calibri" style:font-name-complex="Calibri"/>
    </style:style>
    <style:style style:name="T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" style:parent-style-name="Standardnípísmoodstavce" style:family="text">
      <style:text-properties style:font-name="Calibri" style:font-name-complex="Calibri"/>
    </style:style>
    <style:style style:name="P8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/>
    </style:style>
    <style:style style:name="P9" style:parent-style-name="Normální" style:family="paragraph">
      <style:paragraph-properties fo:line-height="100%"/>
    </style:style>
    <style:style style:name="T1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2" style:parent-style-name="Standardnípísmoodstavce" style:family="text">
      <style:text-properties style:font-name="Calibri" style:font-name-complex="Calibri"/>
    </style:style>
    <style:style style:name="P13" style:parent-style-name="Normální" style:family="paragraph">
      <style:paragraph-properties fo:line-height="100%"/>
    </style:style>
    <style:style style:name="T1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6" style:parent-style-name="Standardnípísmoodstavce" style:family="text">
      <style:text-properties style:font-name="Calibri" style:font-name-complex="Calibri"/>
    </style:style>
    <style:style style:name="P17" style:parent-style-name="Normální" style:family="paragraph">
      <style:paragraph-properties fo:line-height="100%"/>
    </style:style>
    <style:style style:name="T1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9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20" style:parent-style-name="Standardnípísmoodstavce" style:family="text">
      <style:text-properties style:font-name="Calibri" style:font-name-complex="Calibri"/>
    </style:style>
    <style:style style:name="P21" style:parent-style-name="Normální" style:family="paragraph">
      <style:paragraph-properties fo:line-height="100%"/>
    </style:style>
    <style:style style:name="T2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24" style:parent-style-name="Standardnípísmoodstavce" style:family="text">
      <style:text-properties style:font-name="Calibri" style:font-name-complex="Calibri"/>
    </style:style>
    <style:style style:name="P25" style:parent-style-name="Normální" style:family="paragraph">
      <style:paragraph-properties fo:line-height="100%"/>
    </style:style>
    <style:style style:name="T2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7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28" style:parent-style-name="Standardnípísmoodstavce" style:family="text">
      <style:text-properties style:font-name="Calibri" style:font-name-complex="Calibri"/>
    </style:style>
    <style:style style:name="T29" style:parent-style-name="Standardnípísmoodstavce" style:family="text">
      <style:text-properties style:font-name="Calibri" style:font-name-complex="Calibri"/>
    </style:style>
    <style:style style:name="P30" style:parent-style-name="Normální" style:family="paragraph">
      <style:paragraph-properties fo:line-height="100%"/>
    </style:style>
    <style:style style:name="T3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2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3" style:parent-style-name="Standardnípísmoodstavce" style:family="text">
      <style:text-properties style:font-name="Calibri" style:font-name-complex="Calibri"/>
    </style:style>
    <style:style style:name="P34" style:parent-style-name="Normální" style:family="paragraph">
      <style:paragraph-properties fo:line-height="100%"/>
      <style:text-properties style:font-name="Calibri" style:font-name-complex="Calibri"/>
    </style:style>
    <style:style style:name="P35" style:parent-style-name="Normální" style:family="paragraph">
      <style:paragraph-properties fo:text-align="justify" fo:line-height="100%"/>
    </style:style>
    <style:style style:name="T36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7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39" style:parent-style-name="Normální" style:family="paragraph">
      <style:paragraph-properties fo:text-align="justify" fo:line-height="100%"/>
    </style:style>
    <style:style style:name="T40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2" style:parent-style-name="Standardnípísmoodstavce" style:family="text">
      <style:text-properties style:font-name="Calibri" style:font-name-complex="Calibri"/>
    </style:style>
    <style:style style:name="P43" style:parent-style-name="Normální" style:family="paragraph">
      <style:paragraph-properties fo:text-align="justify" fo:line-height="100%"/>
    </style:style>
    <style:style style:name="T44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6" style:parent-style-name="Standardnípísmoodstavce" style:family="text">
      <style:text-properties style:font-name="Calibri" style:font-name-complex="Calibri"/>
    </style:style>
    <style:style style:name="P47" style:parent-style-name="Normální" style:family="paragraph">
      <style:paragraph-properties fo:text-align="justify" fo:line-height="100%"/>
    </style:style>
    <style:style style:name="T48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50" style:parent-style-name="Normální" style:family="paragraph">
      <style:paragraph-properties fo:text-align="justify" fo:line-height="100%"/>
    </style:style>
    <style:style style:name="T51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5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53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54" style:parent-style-name="Normální" style:family="paragraph">
      <style:paragraph-properties fo:text-align="justify" fo:line-height="100%"/>
    </style:style>
    <style:style style:name="T5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5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57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58" style:parent-style-name="Normální" style:family="paragraph">
      <style:paragraph-properties fo:text-align="justify" fo:line-height="100%"/>
    </style:style>
    <style:style style:name="T59" style:parent-style-name="Standardnípísmoodstavce" style:family="text">
      <style:text-properties style:font-name="Segoe UI Emoji" style:font-name-complex="Segoe UI Emoji"/>
    </style:style>
    <style:style style:name="T60" style:parent-style-name="Standardnípísmoodstavce" style:family="text">
      <style:text-properties style:font-name="Calibri" style:font-name-complex="Calibri"/>
    </style:style>
    <style:style style:name="P61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/>
    </style:style>
    <style:style style:name="P62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63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64" style:parent-style-name="Standardnípísmoodstavce" style:family="text">
      <style:text-properties style:font-name="Segoe UI Emoji" style:font-name-complex="Segoe UI Emoji"/>
    </style:style>
    <style:style style:name="T65" style:parent-style-name="Standardnípísmoodstavce" style:family="text">
      <style:text-properties style:font-name="Segoe UI Emoji" style:font-name-complex="Segoe UI Emoji"/>
    </style:style>
    <style:style style:name="T66" style:parent-style-name="Standardnípísmoodstavce" style:family="text">
      <style:text-properties style:font-name="Calibri" style:font-name-complex="Calibri"/>
    </style:style>
    <style:style style:name="P67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68" style:parent-style-name="Standardnípísmoodstavce" style:family="text">
      <style:text-properties style:font-name="Segoe UI Emoji" style:font-name-complex="Segoe UI Emoji"/>
    </style:style>
    <style:style style:name="T69" style:parent-style-name="Standardnípísmoodstavce" style:family="text">
      <style:text-properties style:font-name="Segoe UI Emoji" style:font-name-complex="Segoe UI Emoji"/>
    </style:style>
    <style:style style:name="T70" style:parent-style-name="Standardnípísmoodstavce" style:family="text">
      <style:text-properties style:font-name="Calibri" style:font-name-complex="Calibri"/>
    </style:style>
    <style:style style:name="P71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72" style:parent-style-name="Standardnípísmoodstavce" style:family="text">
      <style:text-properties style:font-name="Segoe UI Emoji" style:font-name-complex="Segoe UI Emoji"/>
    </style:style>
    <style:style style:name="T73" style:parent-style-name="Standardnípísmoodstavce" style:family="text">
      <style:text-properties style:font-name="Segoe UI Emoji" style:font-name-complex="Segoe UI Emoji"/>
    </style:style>
    <style:style style:name="T74" style:parent-style-name="Standardnípísmoodstavce" style:family="text">
      <style:text-properties style:font-name="Calibri" style:font-name-complex="Calibri"/>
    </style:style>
    <style:style style:name="P75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76" style:parent-style-name="Standardnípísmoodstavce" style:family="text">
      <style:text-properties style:font-name="Segoe UI Emoji" style:font-name-complex="Segoe UI Emoji"/>
    </style:style>
    <style:style style:name="T77" style:parent-style-name="Standardnípísmoodstavce" style:family="text">
      <style:text-properties style:font-name="Segoe UI Emoji" style:font-name-complex="Segoe UI Emoji"/>
    </style:style>
    <style:style style:name="T78" style:parent-style-name="Standardnípísmoodstavce" style:family="text">
      <style:text-properties style:font-name="Calibri" style:font-name-complex="Calibri"/>
    </style:style>
    <style:style style:name="T79" style:parent-style-name="Standardnípísmoodstavce" style:family="text">
      <style:text-properties style:font-name="Calibri" style:font-name-complex="Calibri"/>
    </style:style>
    <style:style style:name="P80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81" style:parent-style-name="Standardnípísmoodstavce" style:family="text">
      <style:text-properties style:font-name="Segoe UI Emoji" style:font-name-complex="Segoe UI Emoji"/>
    </style:style>
    <style:style style:name="T82" style:parent-style-name="Standardnípísmoodstavce" style:family="text">
      <style:text-properties style:font-name="Segoe UI Emoji" style:font-name-complex="Segoe UI Emoji"/>
    </style:style>
    <style:style style:name="T83" style:parent-style-name="Standardnípísmoodstavce" style:family="text">
      <style:text-properties style:font-name="Calibri" style:font-name-complex="Calibri"/>
    </style:style>
    <style:style style:name="P84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85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/>
    </style:style>
    <style:style style:name="P86" style:parent-style-name="Normální" style:family="paragraph">
      <style:paragraph-properties fo:text-align="justify" fo:line-height="100%"/>
    </style:style>
    <style:style style:name="T87" style:parent-style-name="Standardnípísmoodstavce" style:family="text">
      <style:text-properties style:font-name="Segoe UI Emoji" style:font-name-complex="Segoe UI Emoji"/>
    </style:style>
    <style:style style:name="T88" style:parent-style-name="Standardnípísmoodstavce" style:family="text">
      <style:text-properties style:font-name="Segoe UI Emoji" style:font-name-complex="Segoe UI Emoji"/>
    </style:style>
    <style:style style:name="T89" style:parent-style-name="Standardnípísmoodstavce" style:family="text">
      <style:text-properties style:font-name="Calibri" style:font-name-complex="Calibri"/>
    </style:style>
    <style:style style:name="T90" style:parent-style-name="Standardnípísmoodstavce" style:family="text">
      <style:text-properties style:font-name="Segoe UI Emoji" style:font-name-complex="Segoe UI Emoji"/>
    </style:style>
    <style:style style:name="T91" style:parent-style-name="Standardnípísmoodstavce" style:family="text">
      <style:text-properties style:font-name="Segoe UI Emoji" style:font-name-complex="Segoe UI Emoji"/>
    </style:style>
    <style:style style:name="T92" style:parent-style-name="Standardnípísmoodstavce" style:family="text">
      <style:text-properties style:font-name="Calibri" style:font-name-complex="Calibri"/>
    </style:style>
    <style:style style:name="P93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94" style:parent-style-name="Standardnípísmoodstavce" style:family="text">
      <style:text-properties style:font-name="Segoe UI Emoji" style:font-name-complex="Segoe UI Emoji"/>
    </style:style>
    <style:style style:name="T95" style:parent-style-name="Standardnípísmoodstavce" style:family="text">
      <style:text-properties style:font-name="Calibri" style:font-name-complex="Calibri"/>
    </style:style>
    <style:style style:name="P96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97" style:parent-style-name="Standardnípísmoodstavce" style:family="text">
      <style:text-properties style:font-name="Segoe UI Emoji" style:font-name-complex="Segoe UI Emoji"/>
    </style:style>
    <style:style style:name="T98" style:parent-style-name="Standardnípísmoodstavce" style:family="text">
      <style:text-properties style:font-name="Segoe UI Emoji" style:font-name-complex="Segoe UI Emoji"/>
    </style:style>
    <style:style style:name="T99" style:parent-style-name="Standardnípísmoodstavce" style:family="text">
      <style:text-properties style:font-name="Calibri" style:font-name-complex="Calibri"/>
    </style:style>
    <style:style style:name="P100" style:parent-style-name="Normální" style:family="paragraph">
      <style:paragraph-properties fo:line-height="100%" fo:margin-left="0.5in">
        <style:tab-stops/>
      </style:paragraph-properties>
    </style:style>
    <style:style style:name="T101" style:parent-style-name="Standardnípísmoodstavce" style:family="text">
      <style:text-properties style:font-name="Segoe UI Emoji" style:font-name-complex="Segoe UI Emoji"/>
    </style:style>
    <style:style style:name="T102" style:parent-style-name="Standardnípísmoodstavce" style:family="text">
      <style:text-properties style:font-name="Segoe UI Emoji" style:font-name-complex="Segoe UI Emoji"/>
    </style:style>
    <style:style style:name="T103" style:parent-style-name="Standardnípísmoodstavce" style:family="text">
      <style:text-properties style:font-name="Calibri" style:font-name-complex="Calibri"/>
    </style:style>
    <style:style style:name="T104" style:parent-style-name="Standardnípísmoodstavce" style:family="text">
      <style:text-properties style:font-name="Calibri" style:font-name-complex="Calibri"/>
    </style:style>
    <style:style style:name="T105" style:parent-style-name="Standardnípísmoodstavce" style:family="text">
      <style:text-properties style:font-name="Calibri" style:font-name-complex="Calibri" fo:font-style="italic" style:font-style-asian="italic" style:font-style-complex="italic"/>
    </style:style>
    <style:style style:name="P106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107" style:parent-style-name="Standardnípísmoodstavce" style:family="text">
      <style:text-properties style:font-name="Segoe UI Emoji" style:font-name-complex="Segoe UI Emoji"/>
    </style:style>
    <style:style style:name="T108" style:parent-style-name="Standardnípísmoodstavce" style:family="text">
      <style:text-properties style:font-name="Calibri" style:font-name-complex="Calibri"/>
    </style:style>
    <style:style style:name="T109" style:parent-style-name="Standardnípísmoodstavce" style:family="text">
      <style:text-properties style:font-name="Segoe UI Emoji" style:font-name-complex="Segoe UI Emoji"/>
    </style:style>
    <style:style style:name="T110" style:parent-style-name="Standardnípísmoodstavce" style:family="text">
      <style:text-properties style:font-name="Segoe UI Emoji" style:font-name-complex="Segoe UI Emoji"/>
    </style:style>
    <style:style style:name="T111" style:parent-style-name="Standardnípísmoodstavce" style:family="text">
      <style:text-properties style:font-name="Calibri" style:font-name-complex="Calibri"/>
    </style:style>
    <style:style style:name="P112" style:parent-style-name="Normální" style:family="paragraph">
      <style:paragraph-properties fo:text-align="justify" fo:line-height="100%"/>
    </style:style>
    <style:style style:name="T113" style:parent-style-name="Standardnípísmoodstavce" style:family="text">
      <style:text-properties style:font-name="Calibri" style:font-name-complex="Calibri"/>
    </style:style>
    <style:style style:name="P114" style:parent-style-name="Normální" style:family="paragraph">
      <style:paragraph-properties fo:text-align="justify" fo:line-height="100%"/>
    </style:style>
    <style:style style:name="T11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1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17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118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19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2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21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12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2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24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12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2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27" style:parent-style-name="Normální" style:family="paragraph">
      <style:paragraph-properties fo:text-align="justify" fo:line-height="100%"/>
    </style:style>
    <style:style style:name="T128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29" style:parent-style-name="Normální" style:family="paragraph">
      <style:paragraph-properties fo:text-align="justify" fo:line-height="100%"/>
    </style:style>
    <style:style style:name="T130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3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32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133" style:parent-style-name="Standardnípísmoodstavce" style:family="text">
      <style:text-properties style:font-name="Segoe UI Emoji" style:font-name-complex="Segoe UI Emoji"/>
    </style:style>
    <style:style style:name="T134" style:parent-style-name="Standardnípísmoodstavce" style:family="text">
      <style:text-properties style:font-name="Calibri" style:font-name-complex="Calibri"/>
    </style:style>
    <style:style style:name="P135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136" style:parent-style-name="Standardnípísmoodstavce" style:family="text">
      <style:text-properties style:font-name="Segoe UI Emoji" style:font-name-complex="Segoe UI Emoji"/>
    </style:style>
    <style:style style:name="T137" style:parent-style-name="Standardnípísmoodstavce" style:family="text">
      <style:text-properties style:font-name="Calibri" style:font-name-complex="Calibri"/>
    </style:style>
    <style:style style:name="P138" style:parent-style-name="Normální" style:family="paragraph">
      <style:paragraph-properties fo:text-align="justify" fo:line-height="100%"/>
    </style:style>
    <style:style style:name="T139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40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41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42" style:parent-style-name="Normální" style:family="paragraph">
      <style:paragraph-properties fo:text-align="justify" fo:line-height="100%"/>
    </style:style>
    <style:style style:name="T143" style:parent-style-name="Standardnípísmoodstavce" style:family="text">
      <style:text-properties style:font-name="Segoe UI Emoji" style:font-name-complex="Segoe UI Emoji"/>
    </style:style>
    <style:style style:name="T144" style:parent-style-name="Standardnípísmoodstavce" style:family="text">
      <style:text-properties style:font-name="Calibri" style:font-name-complex="Calibri"/>
    </style:style>
    <style:style style:name="P145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46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47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48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49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50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51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52" style:parent-style-name="Normální" style:family="paragraph">
      <style:text-properties style:font-name="Calibri" style:font-name-complex="Calibri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24in" svg:stroke-color="#a0a0a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24in" svg:stroke-color="#a0a0a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24in" svg:stroke-color="#a0a0a0" svg:stroke-opacity="100%" draw:stroke-linejoin="miter" svg:stroke-linecap="butt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Rehabilitační příprava před operací</text:span></text:p>
      <text:p text:style-name="P3"><text:span text:style-name="T4">👉</text:span><text:span text:style-name="T5"><text:s/></text:span><text:span text:style-name="T6">Po operaci břicha</text:span><text:span text:style-name="T7"><text:s/>je nejbezpečnější vstávat přes bok, protože se tím výrazně snižuje napětí v operační ráně.</text:span></text:p>
      <text:p text:style-name="P8">Postup:</text:p>
      <text:p text:style-name="P9"><text:span text:style-name="T10">1.<text:s/></text:span><text:span text:style-name="T11">🔄</text:span><text:span text:style-name="T12"><text:s/>Pokrčte kolena a přetočte se celým tělem na bok (ramena, trup i pánev se otáčejí společně).</text:span></text:p>
      <text:p text:style-name="P13"><text:span text:style-name="T14">2.<text:s/></text:span><text:span text:style-name="T15">🦵</text:span><text:span text:style-name="T16"><text:s/>Nohy spusťte přes okraj postele.</text:span></text:p>
      <text:p text:style-name="P17"><text:span text:style-name="T18">3.<text:s/></text:span><text:span text:style-name="T19">✋</text:span><text:span text:style-name="T20"><text:s/>Současně se opřete o předloktí a dlaň a vytlačte se do sedu na okraji postele.</text:span></text:p>
      <text:p text:style-name="P21"><text:span text:style-name="T22">4.<text:s/></text:span><text:span text:style-name="T23">⏳</text:span><text:span text:style-name="T24"><text:s/>Chvíli v sedu vyčkejte. Pokud se netočí hlava, položte chodidla na zem.</text:span></text:p>
      <text:p text:style-name="P25"><text:span text:style-name="T26">5.<text:s/></text:span><text:span text:style-name="T27">🧍</text:span><text:span text:style-name="T28"><text:s/>Předkloňte se, opřete se rukama o postel nebo op</text:span><text:span text:style-name="T29">ěrku a plynule se postavte.</text:span></text:p>
      <text:p text:style-name="P30"><text:span text:style-name="T31">6.<text:s/></text:span><text:span text:style-name="T32">🚶</text:span><text:span text:style-name="T33"><text:s/>Prvních několik kroků jděte pomalu. Pokud cítíte nejistotu, požádejte o doprovod.</text:span></text:p>
      <text:p text:style-name="P34"/>
      <text:p text:style-name="P35"><text:span text:style-name="T36">⚠</text:span><text:span text:style-name="T37">️</text:span><text:span text:style-name="T38"><text:s/>Důležité:</text:span></text:p>
      <text:p text:style-name="P39"><text:span text:style-name="T40">🚫</text:span><text:span text:style-name="T41"><text:s/>Nevstávejte přímo z lehu do sedu</text:span><text:span text:style-name="T42"><text:s/>– zbytečně by se namáhala břišní stěna.</text:span></text:p>
      <text:p text:style-name="P43"><text:span text:style-name="T44">🤲</text:span><text:span text:style-name="T45"><text:s/>Při kašli, kýchání nebo smíchu</text:span><text:span text:style-name="T46"><text:s/>si přidržte operační ránu rukama.</text:span></text:p>
      <text:p text:style-name="P47"><text:span text:style-name="T48">💚</text:span><text:span text:style-name="T49"><text:s/>Tento způsob vstávání se doporučuje po většině břišních operací, včetně laparoskopických i klasických výkonů.</text:span></text:p>
      <text:p text:style-name="P50"><text:span text:style-name="T51">💚</text:span><text:span text:style-name="T52"><text:s/>Pro lepší hojení a rychlejší návrat do běžného života</text:span></text:p>
      <text:p text:style-name="P53"/>
      <text:p text:style-name="P54"><text:span text:style-name="T55">💡</text:span><text:span text:style-name="T56"><text:s/>Co je předoperační rehabilitace</text:span></text:p>
      <text:p text:style-name="P57">Předoperační rehabilitace pomáhá<text:s/>pacientům být fyzicky i psychicky připraveni na operaci.<text:line-break/>Přispívá ke zkrácení doby rekonvalescence a ke snížení rizika pooperačních komplikací.</text:p>
      <text:p text:style-name="P58"><text:span text:style-name="T59">👉</text:span><text:span text:style-name="T60"><text:s/>Aktivní příprava ještě před zákrokem je důležitým krokem k rychlejšímu a bezpečnějšímu návratu do běžného života.</text:span></text:p>
      <text:p text:style-name="P61">Proč je prehabilitační příprava důležitá</text:p>
      <text:p text:style-name="P62">Předoperační rehabilitace přináší:</text:p>
      <text:p text:style-name="P63"><text:span text:style-name="T64">✔</text:span><text:span text:style-name="T65">️</text:span><text:span text:style-name="T66"><text:s/>snížení rizika komplikací po operaci</text:span></text:p>
      <text:p text:style-name="P67"><text:span text:style-name="T68">✔</text:span><text:span text:style-name="T69">️</text:span><text:span text:style-name="T70"><text:s/>rychlejší hojení a návrat k běžným aktivitám</text:span></text:p>
      <text:p text:style-name="P71"><text:span text:style-name="T72">✔</text:span><text:span text:style-name="T73">️</text:span><text:span text:style-name="T74"><text:s/>posílení svalů a zlepšení pohyblivosti v oblasti, která bude operována</text:span></text:p>
      <text:p text:style-name="P75"><text:span text:style-name="T76">✔</text:span><text:span text:style-name="T77">️</text:span><text:span text:style-name="T78"><text:s/>zlepšení<text:s/></text:span><text:span text:style-name="T79">celkové kondice, dýchání a vytrvalosti</text:span></text:p>
      <text:p text:style-name="P80"><text:span text:style-name="T81">✔</text:span><text:span text:style-name="T82">️</text:span><text:span text:style-name="T83"><text:s/>snížení bolesti a otoků po operaci</text:span></text:p>
      <text:p text:style-name="P84"/>
      <text:p text:style-name="P85">Co zahrnuje předoperační rehabilitace</text:p>
      <text:p text:style-name="P86"><text:span text:style-name="T87">🏋</text:span><text:span text:style-name="T88">️</text:span><text:span text:style-name="T89">‍</text:span><text:span text:style-name="T90">♀</text:span><text:span text:style-name="T91">️</text:span><text:span text:style-name="T92"><text:s/>Fyzická příprava</text:span></text:p>
      <text:p text:style-name="P93"><text:span text:style-name="T94">💪</text:span><text:span text:style-name="T95"><text:s/>cvičení zaměřená na posílení svalů kolem operované oblasti</text:span></text:p>
      <text:p text:style-name="P96"><text:span text:style-name="T97">⚖</text:span><text:span text:style-name="T98">️</text:span><text:span text:style-name="T99"><text:s/>zlepšení stability a rovnováhy</text:span></text:p>
      <text:p text:style-name="P100"><text:span text:style-name="T101">🌬</text:span><text:span text:style-name="T102">️</text:span><text:span text:style-name="T103"><text:s/>dýchací cvičení pro lepší kapacitu plic</text:span><text:span text:style-name="T104"><text:line-break/></text:span><text:span text:style-name="T105">(zejména u pacientů s rizikem respiračních komplikací)</text:span></text:p>
      <text:p text:style-name="P106"><text:span text:style-name="T107">🚶</text:span><text:span text:style-name="T108">‍</text:span><text:span text:style-name="T109">♂</text:span><text:span text:style-name="T110">️</text:span><text:span text:style-name="T111"><text:s/>nácvik správného vstávání a chůze, případně s pomůckami (např. berle)</text:span></text:p>
      <text:p text:style-name="P112"><text:span text:style-name="T113"><draw:custom-shape svg:x="0in" svg:y="0in" svg:width="45.50903in" svg:height="0.00139in" draw:id="id0" draw:style-name="a0" draw:name="Horizontal Line 204" text:anchor-type="as-char"><svg:title/><svg:desc/><text:p text:style-name="Normální"/><draw:enhanced-geometry draw:type="non-primitive" svg:viewBox="0 0 21600 21600" draw:enhanced-path="M 0 0 L 21600 0 21600 21600 0 21600 Z N"/></draw:custom-shape></text:span></text:p>
      <text:p text:style-name="P114"><text:span text:style-name="T115">📚</text:span><text:span text:style-name="T116"><text:s/>Vzdělávání pacienta</text:span></text:p>
      <text:p text:style-name="P117"><text:span text:style-name="T118">ℹ</text:span><text:span text:style-name="T119">️</text:span><text:span text:style-name="T120"><text:s/>informace o nutriční přípravě, průběhu operace a následné <text:s text:c="3"/></text:span></text:p>
      <text:p text:style-name="P121"><text:span text:style-name="T122"><text:s text:c="5"/></text:span><text:span text:style-name="T123">rehabilitace</text:span></text:p>
      <text:p text:style-name="P124"><text:span text:style-name="T125">🔁</text:span><text:span text:style-name="T126"><text:s/>nácvik aktivní spolupráce při cvičeních po operaci</text:span></text:p>
      <text:p text:style-name="P127"><text:span text:style-name="T128"><draw:custom-shape svg:x="0in" svg:y="0in" svg:width="45.50903in" svg:height="0.00139in" draw:id="id1" draw:style-name="a1" draw:name="Horizontal Line 205" text:anchor-type="as-char"><svg:title/><svg:desc/><text:p text:style-name="Normální"/><draw:enhanced-geometry draw:type="non-primitive" svg:viewBox="0 0 21600 21600" draw:enhanced-path="M 0 0 L 21600 0 21600 21600 0 21600 Z N"/></draw:custom-shape></text:span></text:p>
      <text:p text:style-name="P129"><text:span text:style-name="T130">🧠</text:span><text:span text:style-name="T131"><text:s/>Psychická příprava</text:span></text:p>
      <text:p text:style-name="P132"><text:span text:style-name="T133">🌿</text:span><text:span text:style-name="T134"><text:s/>snížení úzkosti a stresu spojeného s operací</text:span></text:p>
      <text:p text:style-name="P135"><text:span text:style-name="T136">🎯</text:span><text:span text:style-name="T137"><text:s/>motivace k aktivnímu přístupu k rehabilitaci</text:span></text:p>
      <text:p text:style-name="P138"><text:span text:style-name="T139"><draw:custom-shape svg:x="0in" svg:y="0in" svg:width="45.50903in" svg:height="0.00139in" draw:id="id2" draw:style-name="a2" draw:name="Horizontal Line 206" text:anchor-type="as-char"><svg:title/><svg:desc/><text:p text:style-name="Normální"/><draw:enhanced-geometry draw:type="non-primitive" svg:viewBox="0 0 21600 21600" draw:enhanced-path="M 0 0 L 21600 0 21600 21600 0 21600 Z N"/></draw:custom-shape></text:span></text:p>
      <text:p text:style-name="P140">Pamatujte</text:p>
      <text:p text:style-name="P141">Vaše aktivní zapojení do rehabilitační přípravy má zásadní vliv na průběh operace i zotavení.<text:line-break/>Čím lépe jste připraveni, tím snazší a rychlejší bude návrat k běžnému životu.</text:p>
      <text:p text:style-name="P142"><text:span text:style-name="T143">👉</text:span><text:span text:style-name="T144"><text:s/>Pokud máte otázky, obraťte se na fyzioterapeuta nebo zdravotnický personál.</text:span></text:p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style:vertical-align="auto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style:vertical-align="auto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style:vertical-align="auto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style:vertical-align="auto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style:vertical-align="auto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style:vertical-align="auto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style:vertical-align="auto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style:vertical-align="auto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style:vertical-align="auto" fo:margin-bottom="0in"/>
      <style:text-properties style:font-name-asian="Times New Roman" fo:color="#272727" fo:hyphenate="false"/>
    </style:style>
    <style:style style:name="Normální" style:display-name="Normální" style:family="paragraph">
      <style:paragraph-properties style:vertical-align="baseline"/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style:vertical-align="auto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paragraph-properties style:vertical-align="auto"/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style:vertical-align="auto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style:vertical-align="auto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5:59:00Z</meta:creation-date>
    <dc:date>2026-09-01T05:59:00Z</dc:date>
    <meta:template xlink:href="Normal.dotm" xlink:type="simple"/>
    <meta:editing-cycles>2</meta:editing-cycles>
    <meta:editing-duration>PT0S</meta:editing-duration>
    <meta:document-statistic meta:page-count="2" meta:paragraph-count="4" meta:word-count="361" meta:character-count="2493" meta:row-count="17" meta:non-whitespace-character-count="2136"/>
  </office:meta>
</office:document-meta>
</file>