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justify" fo:line-height="100%"/>
      <style:text-properties style:font-name="Calibri" style:font-name-complex="Calibri" fo:font-weight="bold" style:font-weight-asian="bold" style:font-weight-complex="bold"/>
    </style:style>
    <style:style style:name="P2" style:parent-style-name="Normální" style:family="paragraph">
      <style:paragraph-properties fo:text-align="justify" fo:line-height="100%"/>
    </style:style>
    <style:style style:name="T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6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7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8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1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4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6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7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" style:parent-style-name="Normální" style:family="paragraph">
      <style:paragraph-properties fo:text-align="justify" fo:line-height="100%"/>
    </style:style>
    <style:style style:name="T20" style:parent-style-name="Standardnípísmoodstavce" style:family="text">
      <style:text-properties style:font-name="Segoe UI Emoji" style:font-name-complex="Segoe UI Emoji"/>
    </style:style>
    <style:style style:name="T21" style:parent-style-name="Standardnípísmoodstavce" style:family="text">
      <style:text-properties style:font-name="Calibri" style:font-name-complex="Calibri"/>
    </style:style>
    <style:style style:name="P22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3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4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25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26" style:parent-style-name="Normální" style:list-style-name="LFO1" style:family="paragraph">
      <style:paragraph-properties fo:text-align="justify" fo:line-height="100%"/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Segoe UI Emoji" style:font-name-complex="Segoe UI Emoji"/>
    </style:style>
    <style:style style:name="T29" style:parent-style-name="Standardnípísmoodstavce" style:family="text">
      <style:text-properties style:font-name="Calibri" style:font-name-complex="Calibri"/>
    </style:style>
    <style:style style:name="P30" style:parent-style-name="Normální" style:list-style-name="LFO1" style:family="paragraph">
      <style:paragraph-properties fo:text-align="justify" fo:line-height="100%"/>
    </style:style>
    <style:style style:name="T31" style:parent-style-name="Standardnípísmoodstavce" style:family="text">
      <style:text-properties style:font-name="Segoe UI Emoji" style:font-name-complex="Segoe UI Emoji"/>
    </style:style>
    <style:style style:name="T32" style:parent-style-name="Standardnípísmoodstavce" style:family="text">
      <style:text-properties style:font-name="Segoe UI Emoji" style:font-name-complex="Segoe UI Emoji"/>
    </style:style>
    <style:style style:name="T33" style:parent-style-name="Standardnípísmoodstavce" style:family="text">
      <style:text-properties style:font-name="Calibri" style:font-name-complex="Calibri"/>
    </style:style>
    <style:style style:name="P34" style:parent-style-name="Normální" style:list-style-name="LFO1" style:family="paragraph">
      <style:paragraph-properties fo:text-align="justify" fo:line-height="100%"/>
    </style:style>
    <style:style style:name="T35" style:parent-style-name="Standardnípísmoodstavce" style:family="text">
      <style:text-properties style:font-name="Segoe UI Emoji" style:font-name-complex="Segoe UI Emoji"/>
    </style:style>
    <style:style style:name="T36" style:parent-style-name="Standardnípísmoodstavce" style:family="text">
      <style:text-properties style:font-name="Segoe UI Emoji" style:font-name-complex="Segoe UI Emoji"/>
    </style:style>
    <style:style style:name="T37" style:parent-style-name="Standardnípísmoodstavce" style:family="text">
      <style:text-properties style:font-name="Calibri" style:font-name-complex="Calibri"/>
    </style:style>
    <style:style style:name="P38" style:parent-style-name="Normální" style:family="paragraph">
      <style:paragraph-properties fo:text-align="justify" fo:line-height="100%"/>
    </style:style>
    <style:style style:name="T39" style:parent-style-name="Standardnípísmoodstavce" style:family="text">
      <style:text-properties style:font-name="Segoe UI Emoji" style:font-name-complex="Segoe UI Emoji"/>
    </style:style>
    <style:style style:name="T40" style:parent-style-name="Standardnípísmoodstavce" style:family="text">
      <style:text-properties style:font-name="Calibri" style:font-name-complex="Calibri"/>
    </style:style>
    <style:style style:name="P41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" style:parent-style-name="Normální" style:family="paragraph">
      <style:paragraph-properties fo:text-align="justify" fo:line-height="100%"/>
    </style:style>
    <style:style style:name="T4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45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46" style:parent-style-name="Normální" style:list-style-name="LFO2" style:family="paragraph">
      <style:paragraph-properties fo:text-align="justify" fo:line-height="100%"/>
    </style:style>
    <style:style style:name="T4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49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0" style:parent-style-name="Normální" style:family="paragraph">
      <style:paragraph-properties fo:text-align="justify" fo:line-height="100%"/>
    </style:style>
    <style:style style:name="T51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2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3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4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55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56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57" style:parent-style-name="Standardnípísmoodstavce" style:family="text">
      <style:text-properties style:font-name="Segoe UI Emoji" style:font-name-complex="Segoe UI Emoji"/>
    </style:style>
    <style:style style:name="T58" style:parent-style-name="Standardnípísmoodstavce" style:family="text">
      <style:text-properties style:font-name="Calibri" style:font-name-complex="Calibri"/>
    </style:style>
    <style:style style:name="T59" style:parent-style-name="Standardnípísmoodstavce" style:family="text">
      <style:text-properties style:font-name="Calibri" style:font-name-complex="Calibri"/>
    </style:style>
    <style:style style:name="P60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61" style:parent-style-name="Standardnípísmoodstavce" style:family="text">
      <style:text-properties style:font-name="Segoe UI Emoji" style:font-name-complex="Segoe UI Emoji"/>
    </style:style>
    <style:style style:name="T62" style:parent-style-name="Standardnípísmoodstavce" style:family="text">
      <style:text-properties style:font-name="Calibri" style:font-name-complex="Calibri"/>
    </style:style>
    <style:style style:name="P63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Kouření a plánovaná operace</text:p>
      <text:p text:style-name="P2"><text:span text:style-name="T3">🚭</text:span><text:span text:style-name="T4"><text:s/>Proč je důležité přestat kouřit před operací?</text:span></text:p>
      <text:p text:style-name="P5">Zanechání kouření je významnou součástí chirurgické léčby a může zásadně ovlivnit její výsledek.</text:p>
      <text:p text:style-name="P6">Kouření:</text:p>
      <text:p text:style-name="P7"><text:span text:style-name="T8">❌</text:span><text:span text:style-name="T9"><text:s/>zhoršuje hojení operačních ran</text:span></text:p>
      <text:p text:style-name="P10"><text:span text:style-name="T11">❌</text:span><text:span text:style-name="T12"><text:s/>snižuje okysličení tkání</text:span></text:p>
      <text:p text:style-name="P13"><text:span text:style-name="T14">❌</text:span><text:span text:style-name="T15"><text:s/>oslabuje imunitní systém</text:span></text:p>
      <text:p text:style-name="P16"><text:span text:style-name="T17">❌</text:span><text:span text:style-name="T18"><text:s/>zvyšuje riziko infekcí a komplikací</text:span></text:p>
      <text:p text:style-name="P19"><text:span text:style-name="T20">👉</text:span><text:span text:style-name="T21"><text:s/>Pacienti, kteří přestanou kouřit, mají nižší riziko pooperačních komplikací a lepší průběh hojení.</text:span></text:p>
      <text:p text:style-name="P22"/>
      <text:p text:style-name="P23">Kdy má zanechání kouření největší přínos?</text:p>
      <text:p text:style-name="P24">Ideálně 6–8 týdnů před operací</text:p>
      <text:p text:style-name="P25">Účinný program zanechání<text:s/>kouření:</text:p>
      <text:list text:style-name="LFO1" text:continue-numbering="true">
        <text:list-item>
          <text:p text:style-name="P26"><text:span text:style-name="T27">✔</text:span><text:span text:style-name="T28">️</text:span><text:span text:style-name="T29"><text:s/>snižuje pooperační morbiditu</text:span></text:p>
        </text:list-item>
        <text:list-item>
          <text:p text:style-name="P30"><text:span text:style-name="T31">✔</text:span><text:span text:style-name="T32">️</text:span><text:span text:style-name="T33"><text:s/>zlepšuje průběh rekonvalescence</text:span></text:p>
        </text:list-item>
        <text:list-item>
          <text:p text:style-name="P34"><text:span text:style-name="T35">✔</text:span><text:span text:style-name="T36">️</text:span><text:span text:style-name="T37"><text:s/>zvyšuje šanci na dlouhodobou abstinenci</text:span></text:p>
        </text:list-item>
      </text:list>
      <text:p text:style-name="P38"><text:span text:style-name="T39">👉</text:span><text:span text:style-name="T40"><text:s/>Čím dříve přestanete kouřit, tím větší přínos pro vaše zdraví.</text:span></text:p>
      <text:p text:style-name="P41"/>
      <text:p text:style-name="P42"><text:span text:style-name="T43">🤝</text:span><text:span text:style-name="T44"><text:s/>Pomoc s odvykáním kouření</text:span></text:p>
      <text:p text:style-name="P45">Zdravotnický personál vám může nabídnout:</text:p>
      <text:list text:style-name="LFO2" text:continue-numbering="true">
        <text:list-item>
          <text:p text:style-name="P46"><text:span text:style-name="T47">📞</text:span><text:span text:style-name="T48"><text:s/>informace o možnostech odborné pomoci- ambulance odvykání kouření v Nemocnici Kyjov.</text:span></text:p>
        </text:list-item>
      </text:list>
      <text:p text:style-name="P49"/>
      <text:p text:style-name="P50"><text:span text:style-name="T51">🚬</text:span><text:span text:style-name="T52">❌</text:span><text:span text:style-name="T53"><text:s/>Pozor na pasivní kouření</text:span></text:p>
      <text:p text:style-name="P54">I pokud sami nekouříte, pasivní kouření může negativně ovlivnit hojení ran a průběh léčby.</text:p>
      <text:p text:style-name="P55">Doporučujeme:</text:p>
      <text:p text:style-name="P56"><text:span text:style-name="T57">🏠</text:span><text:span text:style-name="T58"><text:s/>omezit pobyt v prostředí,<text:s/></text:span><text:span text:style-name="T59">kde se kouří</text:span></text:p>
      <text:p text:style-name="P60"><text:span text:style-name="T61">🙏</text:span><text:span text:style-name="T62"><text:s/>požádat své okolí o respektování nekuřáckého režimu</text:span></text:p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5:56:00Z</meta:creation-date>
    <dc:date>2026-09-01T05:56:00Z</dc:date>
    <meta:template xlink:href="Normal.dotm" xlink:type="simple"/>
    <meta:editing-cycles>2</meta:editing-cycles>
    <meta:editing-duration>PT0S</meta:editing-duration>
    <meta:document-statistic meta:page-count="1" meta:paragraph-count="2" meta:word-count="157" meta:character-count="1085" meta:row-count="7" meta:non-whitespace-character-count="930"/>
  </office:meta>
</office:document-meta>
</file>