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" style:parent-style-name="Standardnípísmoodstavce" style:family="text">
      <style:text-properties style:font-name="Calibri" style:font-name-complex="Calibri"/>
    </style:style>
    <style:style style:name="T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Calibri" style:font-name-complex="Calibri"/>
    </style:style>
    <style:style style:name="T13" style:parent-style-name="Standardnípísmoodstavce" style:family="text">
      <style:text-properties style:font-name="Segoe UI Emoji" style:font-name-complex="Segoe UI Emoji"/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2" style:parent-style-name="Standardnípísmoodstavce" style:family="text">
      <style:text-properties style:font-name="Calibri" style:font-name-complex="Calibri"/>
    </style:style>
    <style:style style:name="P2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6" style:parent-style-name="Standardnípísmoodstavce" style:family="text">
      <style:text-properties style:font-name="Calibri" style:font-name-complex="Calibri"/>
    </style:style>
    <style:style style:name="T2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Normální" style:family="paragraph">
      <style:text-properties style:font-name="Calibri" style:font-name-complex="Calibri"/>
    </style:style>
    <style:style style:name="T3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/>
    </style:style>
    <style:style style:name="T3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8" style:parent-style-name="Standardnípísmoodstavce" style:family="text">
      <style:text-properties style:font-name="Calibri" style:font-name-complex="Calibri"/>
    </style:style>
    <style:style style:name="T39" style:parent-style-name="Standardnípísmoodstavce" style:family="text">
      <style:text-properties style:font-name="Calibri" style:font-name-complex="Calibri"/>
    </style:style>
    <style:style style:name="P4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4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42" style:parent-style-name="Standardnípísmoodstavce" style:family="text">
      <style:text-properties style:font-name="Segoe UI Emoji" style:font-name-complex="Segoe UI Emoji"/>
    </style:style>
    <style:style style:name="T43" style:parent-style-name="Standardnípísmoodstavce" style:family="text">
      <style:text-properties style:font-name="Calibri" style:font-name-complex="Calibri"/>
    </style:style>
    <style:style style:name="T4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5" style:parent-style-name="Standardnípísmoodstavce" style:family="text">
      <style:text-properties style:font-name="Calibri" style:font-name-complex="Calibri"/>
    </style:style>
    <style:style style:name="T4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7" style:parent-style-name="Standardnípísmoodstavce" style:family="text">
      <style:text-properties style:font-name="Calibri" style:font-name-complex="Calibri"/>
    </style:style>
    <style:style style:name="P48" style:parent-style-name="Odstavecseseznamem" style:list-style-name="LFO1" style:family="paragraph"/>
    <style:style style:name="T49" style:parent-style-name="Standardnípísmoodstavce" style:family="text">
      <style:text-properties style:font-name="Calibri" style:font-name-complex="Calibri"/>
    </style:style>
    <style:style style:name="T5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1" style:parent-style-name="Standardnípísmoodstavce" style:family="text">
      <style:text-properties style:font-name="Calibri" style:font-name-complex="Calibri"/>
    </style:style>
    <style:style style:name="P52" style:parent-style-name="Normální" style:family="paragraph">
      <style:paragraph-properties fo:margin-left="0.7416in">
        <style:tab-stops/>
      </style:paragraph-properties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Calibri" style:font-name-complex="Calibri"/>
    </style:style>
    <style:style style:name="P55" style:parent-style-name="Normální" style:family="paragraph">
      <style:paragraph-properties fo:margin-left="0.4916in">
        <style:tab-stops/>
      </style:paragraph-properties>
    </style:style>
    <style:style style:name="T56" style:parent-style-name="Standardnípísmoodstavce" style:family="text">
      <style:text-properties style:font-name="Segoe UI Emoji" style:font-name-complex="Segoe UI Emoji"/>
    </style:style>
    <style:style style:name="T57" style:parent-style-name="Standardnípísmoodstavce" style:family="text">
      <style:text-properties style:font-name="Calibri" style:font-name-complex="Calibri"/>
    </style:style>
    <style:style style:name="T58" style:parent-style-name="Standardnípísmoodstavce" style:family="text">
      <style:text-properties style:font-name="Calibri" style:font-name-complex="Calibri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0" style:parent-style-name="Normální" style:family="paragraph">
      <style:paragraph-properties fo:margin-left="0.4916in">
        <style:tab-stops/>
      </style:paragraph-properties>
    </style:style>
    <style:style style:name="T61" style:parent-style-name="Standardnípísmoodstavce" style:family="text">
      <style:text-properties style:font-name="Segoe UI Emoji" style:font-name-complex="Segoe UI Emoji"/>
    </style:style>
    <style:style style:name="T62" style:parent-style-name="Standardnípísmoodstavce" style:family="text">
      <style:text-properties style:font-name="Calibri" style:font-name-complex="Calibri"/>
    </style:style>
    <style:style style:name="T6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4" style:parent-style-name="Standardnípísmoodstavce" style:family="text">
      <style:text-properties style:font-name="Calibri" style:font-name-complex="Calibri"/>
    </style:style>
    <style:style style:name="T6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8" style:parent-style-name="Normální" style:family="paragraph">
      <style:text-properties style:font-name="Calibri" style:font-name-complex="Calibri"/>
    </style:style>
    <style:style style:name="P69" style:parent-style-name="Normální" style:family="paragraph">
      <style:paragraph-properties fo:margin-left="0.5in">
        <style:tab-stops/>
      </style:paragraph-properties>
    </style:style>
    <style:style style:name="T70" style:parent-style-name="Standardnípísmoodstavce" style:family="text">
      <style:text-properties style:font-name="Segoe UI Emoji" style:font-name-complex="Segoe UI Emoji"/>
    </style:style>
    <style:style style:name="T71" style:parent-style-name="Standardnípísmoodstavce" style:family="text">
      <style:text-properties style:font-name="Calibri" style:font-name-complex="Calibri"/>
    </style:style>
    <style:style style:name="P72" style:parent-style-name="Normální" style:family="paragraph">
      <style:paragraph-properties fo:margin-left="0.5in">
        <style:tab-stops/>
      </style:paragraph-properties>
    </style:style>
    <style:style style:name="T73" style:parent-style-name="Standardnípísmoodstavce" style:family="text">
      <style:text-properties style:font-name="Segoe UI Emoji" style:font-name-complex="Segoe UI Emoji"/>
    </style:style>
    <style:style style:name="T74" style:parent-style-name="Standardnípísmoodstavce" style:family="text">
      <style:text-properties style:font-name="Segoe UI Emoji" style:font-name-complex="Segoe UI Emoji"/>
    </style:style>
    <style:style style:name="T75" style:parent-style-name="Standardnípísmoodstavce" style:family="text">
      <style:text-properties style:font-name="Calibri" style:font-name-complex="Calibri"/>
    </style:style>
    <style:style style:name="P76" style:parent-style-name="Normální" style:family="paragraph">
      <style:paragraph-properties fo:margin-left="0.5in">
        <style:tab-stops/>
      </style:paragraph-properties>
    </style:style>
    <style:style style:name="T77" style:parent-style-name="Standardnípísmoodstavce" style:family="text">
      <style:text-properties style:font-name="Segoe UI Emoji" style:font-name-complex="Segoe UI Emoji"/>
    </style:style>
    <style:style style:name="T78" style:parent-style-name="Standardnípísmoodstavce" style:family="text">
      <style:text-properties style:font-name="Calibri" style:font-name-complex="Calibri"/>
    </style:style>
    <style:style style:name="P79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8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81" style:parent-style-name="Normální" style:family="paragraph">
      <style:text-properties style:font-name="Calibri" style:font-name-complex="Calibri"/>
    </style:style>
    <style:style style:name="P82" style:parent-style-name="Normální" style:family="paragraph">
      <style:paragraph-properties fo:margin-left="0.5in">
        <style:tab-stops/>
      </style:paragraph-properties>
    </style:style>
    <style:style style:name="T83" style:parent-style-name="Standardnípísmoodstavce" style:family="text">
      <style:text-properties style:font-name="Segoe UI Emoji" style:font-name-complex="Segoe UI Emoji"/>
    </style:style>
    <style:style style:name="T84" style:parent-style-name="Standardnípísmoodstavce" style:family="text">
      <style:text-properties style:font-name="Segoe UI Emoji" style:font-name-complex="Segoe UI Emoji"/>
    </style:style>
    <style:style style:name="T85" style:parent-style-name="Standardnípísmoodstavce" style:family="text">
      <style:text-properties style:font-name="Calibri" style:font-name-complex="Calibri"/>
    </style:style>
    <style:style style:name="P86" style:parent-style-name="Normální" style:family="paragraph">
      <style:paragraph-properties fo:margin-left="0.5in">
        <style:tab-stops/>
      </style:paragraph-properties>
    </style:style>
    <style:style style:name="T87" style:parent-style-name="Standardnípísmoodstavce" style:family="text">
      <style:text-properties style:font-name="Segoe UI Emoji" style:font-name-complex="Segoe UI Emoji"/>
    </style:style>
    <style:style style:name="T88" style:parent-style-name="Standardnípísmoodstavce" style:family="text">
      <style:text-properties style:font-name="Calibri" style:font-name-complex="Calibri"/>
    </style:style>
    <style:style style:name="P89" style:parent-style-name="Normální" style:family="paragraph">
      <style:paragraph-properties fo:margin-left="0.5in">
        <style:tab-stops/>
      </style:paragraph-properties>
    </style:style>
    <style:style style:name="T90" style:parent-style-name="Standardnípísmoodstavce" style:family="text">
      <style:text-properties style:font-name="Segoe UI Emoji" style:font-name-complex="Segoe UI Emoji"/>
    </style:style>
    <style:style style:name="T91" style:parent-style-name="Standardnípísmoodstavce" style:family="text">
      <style:text-properties style:font-name="Calibri" style:font-name-complex="Calibri"/>
    </style:style>
    <style:style style:name="P9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P9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94" style:parent-style-name="Normální" style:family="paragraph">
      <style:text-properties style:font-name="Calibri" style:font-name-complex="Calibri"/>
    </style:style>
    <style:style style:name="P95" style:parent-style-name="Normální" style:family="paragraph">
      <style:paragraph-properties fo:margin-left="0.5in">
        <style:tab-stops/>
      </style:paragraph-properties>
    </style:style>
    <style:style style:name="T96" style:parent-style-name="Standardnípísmoodstavce" style:family="text">
      <style:text-properties style:font-name="Segoe UI Emoji" style:font-name-complex="Segoe UI Emoji"/>
    </style:style>
    <style:style style:name="T97" style:parent-style-name="Standardnípísmoodstavce" style:family="text">
      <style:text-properties style:font-name="Calibri" style:font-name-complex="Calibri"/>
    </style:style>
    <style:style style:name="P98" style:parent-style-name="Normální" style:family="paragraph">
      <style:paragraph-properties fo:margin-left="0.5in">
        <style:tab-stops/>
      </style:paragraph-properties>
    </style:style>
    <style:style style:name="T99" style:parent-style-name="Standardnípísmoodstavce" style:family="text">
      <style:text-properties style:font-name="Segoe UI Emoji" style:font-name-complex="Segoe UI Emoji"/>
    </style:style>
    <style:style style:name="T100" style:parent-style-name="Standardnípísmoodstavce" style:family="text">
      <style:text-properties style:font-name="Calibri" style:font-name-complex="Calibri"/>
    </style:style>
    <style:style style:name="P101" style:parent-style-name="Normální" style:family="paragraph">
      <style:paragraph-properties fo:margin-left="0.5in">
        <style:tab-stops/>
      </style:paragraph-properties>
    </style:style>
    <style:style style:name="T102" style:parent-style-name="Standardnípísmoodstavce" style:family="text">
      <style:text-properties style:font-name="Segoe UI Emoji" style:font-name-complex="Segoe UI Emoji"/>
    </style:style>
    <style:style style:name="T103" style:parent-style-name="Standardnípísmoodstavce" style:family="text">
      <style:text-properties style:font-name="Calibri" style:font-name-complex="Calibri"/>
    </style:style>
    <style:style style:name="P104" style:parent-style-name="Normální" style:family="paragraph">
      <style:paragraph-properties fo:margin-left="0.5in">
        <style:tab-stops/>
      </style:paragraph-properties>
    </style:style>
    <style:style style:name="T105" style:parent-style-name="Standardnípísmoodstavce" style:family="text">
      <style:text-properties style:font-name="Segoe UI Emoji" style:font-name-complex="Segoe UI Emoji"/>
    </style:style>
    <style:style style:name="T106" style:parent-style-name="Standardnípísmoodstavce" style:family="text">
      <style:text-properties style:font-name="Calibri" style:font-name-complex="Calibri"/>
    </style:style>
    <style:style style:name="P107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10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1" style:parent-style-name="Normální" style:family="paragraph">
      <style:text-properties style:font-name="Calibri" style:font-name-complex="Calibri"/>
    </style:style>
    <style:style style:name="P112" style:parent-style-name="Normální" style:family="paragraph">
      <style:paragraph-properties fo:margin-left="0.5in">
        <style:tab-stops/>
      </style:paragraph-properties>
    </style:style>
    <style:style style:name="T113" style:parent-style-name="Standardnípísmoodstavce" style:family="text">
      <style:text-properties style:font-name="Segoe UI Emoji" style:font-name-complex="Segoe UI Emoji"/>
    </style:style>
    <style:style style:name="T114" style:parent-style-name="Standardnípísmoodstavce" style:family="text">
      <style:text-properties style:font-name="Calibri" style:font-name-complex="Calibri"/>
    </style:style>
    <style:style style:name="P115" style:parent-style-name="Normální" style:family="paragraph">
      <style:paragraph-properties fo:margin-left="0.5in">
        <style:tab-stops/>
      </style:paragraph-properties>
    </style:style>
    <style:style style:name="T116" style:parent-style-name="Standardnípísmoodstavce" style:family="text">
      <style:text-properties style:font-name="Segoe UI Emoji" style:font-name-complex="Segoe UI Emoji"/>
    </style:style>
    <style:style style:name="T117" style:parent-style-name="Standardnípísmoodstavce" style:family="text">
      <style:text-properties style:font-name="Calibri" style:font-name-complex="Calibri"/>
    </style:style>
    <style:style style:name="P118" style:parent-style-name="Normální" style:family="paragraph">
      <style:paragraph-properties fo:margin-left="0.5in">
        <style:tab-stops/>
      </style:paragraph-properties>
    </style:style>
    <style:style style:name="T119" style:parent-style-name="Standardnípísmoodstavce" style:family="text">
      <style:text-properties style:font-name="Segoe UI Emoji" style:font-name-complex="Segoe UI Emoji"/>
    </style:style>
    <style:style style:name="T120" style:parent-style-name="Standardnípísmoodstavce" style:family="text">
      <style:text-properties style:font-name="Calibri" style:font-name-complex="Calibri"/>
    </style:style>
    <style:style style:name="P121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122" style:parent-style-name="Standardnípísmoodstavce" style:family="text">
      <style:text-properties style:font-name="Segoe UI Emoji" style:font-name-complex="Segoe UI Emoji"/>
    </style:style>
    <style:style style:name="T123" style:parent-style-name="Standardnípísmoodstavce" style:family="text">
      <style:text-properties style:font-name="Calibri" style:font-name-complex="Calibri"/>
    </style:style>
    <style:style style:name="P124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Příprava před operací</text:span></text:p>
      <text:p text:style-name="Normální"><text:span text:style-name="T3">Dekolonizace</text:span><text:span text:style-name="T4"><text:s/>je soubor hygienických opatření, která se provádějí<text:s/></text:span><text:span text:style-name="T5">před operací</text:span><text:span text:style-name="T6">, aby se snížilo množství bakterií na kůži a sliznicích.</text:span></text:p>
      <text:p text:style-name="Normální"><text:span text:style-name="T7">Tyto bakterie běžně žijí na našem těle a většinou neškodí. Při operaci by se ale mohly dostat do operační rány a způsobit<text:s/></text:span><text:span text:style-name="T8">infekci</text:span><text:span text:style-name="T9">.</text:span></text:p>
      <text:p text:style-name="Normální"><text:span text:style-name="T10">➡</text:span><text:span text:style-name="T11">️</text:span><text:span text:style-name="T12"><text:s/>Jde o jednoduchý, ale velmi účinný způsob ochrany vašeho zdraví</text:span></text:p>
      <text:p text:style-name="Normální"><text:span text:style-name="T13">➡</text:span><text:span text:style-name="T14">️</text:span><text:span text:style-name="T15">Vše potřebné na jednom místě –<text:s/></text:span><text:span text:style-name="T16">jednoduše a bez starostí</text:span><text:span text:style-name="T17">.</text:span></text:p>
      <text:p text:style-name="Normální"><text:span text:style-name="T18">Kompletní<text:s/></text:span><text:span text:style-name="T19">balení přípravků k dekolonizaci</text:span><text:span text:style-name="T20"><text:s/>zakoupíte pohodlně<text:s/></text:span><text:span text:style-name="T21">v lékárně Nemocnice Kyjov</text:span><text:span text:style-name="T22"><text:s/>.</text:span></text:p>
      <text:p text:style-name="P23"/>
      <text:p text:style-name="Normální"><text:span text:style-name="T24">Jak<text:s/></text:span><text:span text:style-name="T25">dekolonizace probíhá?<text:s/></text:span></text:p>
      <text:p text:style-name="Normální"><text:span text:style-name="T26">Dekolonizace se obvykle provádí<text:s/></text:span><text:span text:style-name="T27">několik dní před operací</text:span><text:span text:style-name="T28"><text:s/>(nejčastěji 5 dní)</text:span></text:p>
      <text:p text:style-name="P29">Může zahrnovat:</text:p>
      <text:p text:style-name="Odstavecseseznamem"><text:span text:style-name="T30">🚿</text:span><text:span text:style-name="T31"><text:s/>sprchování volně prodejným speciálním dezinfekčním mýdlem</text:span></text:p>
      <text:p text:style-name="Odstavecseseznamem"><text:span text:style-name="T32">👃</text:span><text:span text:style-name="T33"><text:s/>ošetření nosu mastí nebo krémem, pokud vám byl předepsán</text:span></text:p>
      <text:p text:style-name="Odstavecseseznamem"><text:span text:style-name="T34">🧺</text:span><text:span text:style-name="T35"><text:s/>používání čistého oblečení a ručníků</text:span></text:p>
      <text:p text:style-name="Normální"><text:span text:style-name="T36">Vždy se řiďte<text:s/></text:span><text:span text:style-name="T37">pokyny, které jste dostali v nemocnici nebo v naší lékárně</text:span><text:span text:style-name="T38">.</text:span></text:p>
      <text:p text:style-name="Normální"><text:span text:style-name="T39"><draw:custom-shape svg:x="0in" svg:y="0in" svg:width="45.51042in" svg:height="0.00139in" draw:id="id0" draw:style-name="a0" draw:name="Horizontal Line 61" text:anchor-type="as-char"><svg:title/><svg:desc/><draw:enhanced-geometry draw:type="non-primitive" svg:viewBox="0 0 21600 21600" draw:enhanced-path="M 0 0 L 21600 0 21600 21600 0 21600 Z N"/></draw:custom-shape></text:span></text:p>
      <text:p text:style-name="P40">Co je potřeba dodržovat doma</text:p>
      <text:p text:style-name="P41">Hygiena těla</text:p>
      <text:p text:style-name="Odstavecseseznamem"><text:span text:style-name="T42">🚿</text:span><text:span text:style-name="T43"><text:s/>sprchujte se<text:s/></text:span><text:span text:style-name="T44">podle pokynů</text:span><text:span text:style-name="T45"><text:s/>(většinou<text:s/></text:span><text:span text:style-name="T46">1× denně</text:span><text:span text:style-name="T47">)</text:span></text:p>
      <text:list text:style-name="LFO1" text:continue-numbering="true">
        <text:list-item>
          <text:p text:style-name="P48"><text:span text:style-name="T49"><text:s/>umyjte<text:s/></text:span><text:span text:style-name="T50">celé tělo</text:span><text:span text:style-name="T51">, včetně:</text:span></text:p>
        </text:list-item>
      </text:list>
      <text:p text:style-name="P52"><text:span text:style-name="T53">👉</text:span><text:span text:style-name="T54">podpaží, třísel, nohou</text:span></text:p>
      <text:p text:style-name="P55"><text:span text:style-name="T56">🧻</text:span><text:span text:style-name="T57"><text:s/>po sprchování<text:s/></text:span><text:span text:style-name="T58">použijte<text:s/></text:span><text:span text:style-name="T59">čistý ručník</text:span></text:p>
      <text:p text:style-name="P60"><text:span text:style-name="T61">👕</text:span><text:span text:style-name="T62"><text:s/>oblékněte si<text:s/></text:span><text:span text:style-name="T63">čisté oblečení</text:span></text:p>
      <text:p text:style-name="Normální"><text:span text:style-name="T64"><draw:custom-shape svg:x="0in" svg:y="0in" svg:width="45.51042in" svg:height="0.00139in" draw:id="id1" draw:style-name="a1" draw:name="Horizontal Line 62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65">🧼</text:span><text:span text:style-name="T66"><text:s/>Hygiena a dekolonizace před operací</text:span></text:p>
      <text:p text:style-name="P67">Hygiena doma</text:p>
      <text:p text:style-name="P68">Během přípravy na operaci dbejte na zvýšenou hygienu:</text:p>
      <text:p text:style-name="P69"><text:span text:style-name="T70">🧴</text:span><text:span text:style-name="T71"><text:s/>každý den měňte ručník</text:span></text:p>
      <text:soft-page-break/>
      <text:p text:style-name="P72"><text:span text:style-name="T73">🛏</text:span><text:span text:style-name="T74">️</text:span><text:span text:style-name="T75"><text:s/>pravidelně měňte ložní prádlo</text:span></text:p>
      <text:p text:style-name="P76"><text:span text:style-name="T77">🧺</text:span><text:span text:style-name="T78"><text:s/>perte prádlo běžným způsobem</text:span></text:p>
      <text:p text:style-name="P79"/>
      <text:p text:style-name="P80"><text:s/>Pokud máte mast nebo krém do nosu</text:p>
      <text:p text:style-name="P81">Používejte přípravek přesně podle doporučení zdravotníků:</text:p>
      <text:p text:style-name="P82"><text:span text:style-name="T83">⏱</text:span><text:span text:style-name="T84">️</text:span><text:span text:style-name="T85"><text:s/>aplikujte dle stanovených pokynů</text:span></text:p>
      <text:p text:style-name="P86"><text:span text:style-name="T87">❗</text:span><text:span text:style-name="T88"><text:s/>nepřerušujte léčbu dříve, než je doporučeno</text:span></text:p>
      <text:p text:style-name="P89"><text:span text:style-name="T90">👐</text:span><text:span text:style-name="T91"><text:s/>po každé aplikaci si umyjte ruce</text:span></text:p>
      <text:p text:style-name="P92"/>
      <text:p text:style-name="P93">Co během dekolonizace nedělat</text:p>
      <text:p text:style-name="P94">Pro správný<text:s/>účinek dekolonizace:</text:p>
      <text:p text:style-name="P95"><text:span text:style-name="T96">❌</text:span><text:span text:style-name="T97"><text:s/>nepoužívejte jiné mýdlo nebo kosmetiku, než je doporučeno</text:span></text:p>
      <text:p text:style-name="P98"><text:span text:style-name="T99">❌</text:span><text:span text:style-name="T100"><text:s/>nevynechávejte jednotlivé dny</text:span></text:p>
      <text:p text:style-name="P101"><text:span text:style-name="T102">❌</text:span><text:span text:style-name="T103"><text:s/>neholte si operační místo (pokud vám to nebylo výslovně řečeno)</text:span></text:p>
      <text:p text:style-name="P104"><text:span text:style-name="T105">❌</text:span><text:span text:style-name="T106"><text:s/>neukončujte dekolonizaci dříve</text:span></text:p>
      <text:p text:style-name="P107"/>
      <text:p text:style-name="Normální"><text:span text:style-name="T108">⚠</text:span><text:span text:style-name="T109">️</text:span><text:span text:style-name="T110"><text:s/>Pokud máte potíže</text:span></text:p>
      <text:p text:style-name="P111">Kontaktujte nemocnici, pokud:</text:p>
      <text:p text:style-name="P112"><text:span text:style-name="T113">❌</text:span><text:span text:style-name="T114">se objeví podráždění kůže nebo svědění</text:span></text:p>
      <text:p text:style-name="P115"><text:span text:style-name="T116">❌</text:span><text:span text:style-name="T117">zaznamenáte známky alergické reakce</text:span></text:p>
      <text:p text:style-name="P118"><text:span text:style-name="T119">❌</text:span><text:span text:style-name="T120">si nejste jistí, jak dále postupovat</text:span></text:p>
      <text:p text:style-name="P121"/>
      <text:p text:style-name="Normální"><text:span text:style-name="T122">👉</text:span><text:span text:style-name="T123"><text:s/>Pokud máte jakékoli otázky, ptejte se zdravotnického personálu.</text:span></text:p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6:00Z</meta:creation-date>
    <dc:date>2026-09-01T06:06:00Z</dc:date>
    <meta:template xlink:href="Normal.dotm" xlink:type="simple"/>
    <meta:editing-cycles>2</meta:editing-cycles>
    <meta:editing-duration>PT60S</meta:editing-duration>
    <meta:document-statistic meta:page-count="2" meta:paragraph-count="3" meta:word-count="286" meta:character-count="1972" meta:row-count="14" meta:non-whitespace-character-count="1689"/>
  </office:meta>
</office:document-meta>
</file>