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833in" text:min-label-width="0.25in" text:list-level-position-and-space-mode="label-alignment">
          <style:list-level-label-alignment text:label-followed-by="listtab" fo:margin-left="0.53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833in" text:min-label-width="0.25in" text:list-level-position-and-space-mode="label-alignment">
          <style:list-level-label-alignment text:label-followed-by="listtab" fo:margin-left="1.03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33in" text:min-label-width="0.25in" text:list-level-position-and-space-mode="label-alignment">
          <style:list-level-label-alignment text:label-followed-by="listtab" fo:margin-left="1.533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33in" text:min-label-width="0.25in" text:list-level-position-and-space-mode="label-alignment">
          <style:list-level-label-alignment text:label-followed-by="listtab" fo:margin-left="2.033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33in" text:min-label-width="0.25in" text:list-level-position-and-space-mode="label-alignment">
          <style:list-level-label-alignment text:label-followed-by="listtab" fo:margin-left="2.533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33in" text:min-label-width="0.25in" text:list-level-position-and-space-mode="label-alignment">
          <style:list-level-label-alignment text:label-followed-by="listtab" fo:margin-left="3.033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33in" text:min-label-width="0.25in" text:list-level-position-and-space-mode="label-alignment">
          <style:list-level-label-alignment text:label-followed-by="listtab" fo:margin-left="3.533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33in" text:min-label-width="0.25in" text:list-level-position-and-space-mode="label-alignment">
          <style:list-level-label-alignment text:label-followed-by="listtab" fo:margin-left="4.033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33in" text:min-label-width="0.25in" text:list-level-position-and-space-mode="label-alignment">
          <style:list-level-label-alignment text:label-followed-by="listtab" fo:margin-left="4.533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Calibri" style:font-name-complex="Calibri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/>
    </style:style>
    <style:style style:name="T22" style:parent-style-name="Standardnípísmoodstavce" style:family="text">
      <style:text-properties style:font-name="Segoe UI Emoji" style:font-name-complex="Segoe UI Emoji"/>
    </style:style>
    <style:style style:name="T23" style:parent-style-name="Standardnípísmoodstavce" style:family="text">
      <style:text-properties style:font-name="Segoe UI Emoji" style:font-name-complex="Segoe UI Emoji"/>
    </style:style>
    <style:style style:name="T24" style:parent-style-name="Standardnípísmoodstavce" style:family="text">
      <style:text-properties style:font-name="Calibri" style:font-name-complex="Calibri"/>
    </style:style>
    <style:style style:name="T25" style:parent-style-name="Standardnípísmoodstavce" style:family="text">
      <style:text-properties style:font-name="Calibri" style:font-name-complex="Calibri"/>
    </style:style>
    <style:style style:name="T26" style:parent-style-name="Standardnípísmoodstavce" style:family="text">
      <style:text-properties style:font-name="Segoe UI Emoji" style:font-name-complex="Segoe UI Emoji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/>
    </style:style>
    <style:style style:name="T30" style:parent-style-name="Standardnípísmoodstavce" style:family="text">
      <style:text-properties style:font-name="Calibri" style:font-name-complex="Calibri"/>
    </style:style>
    <style:style style:name="T31" style:parent-style-name="Standardnípísmoodstavce" style:family="text">
      <style:text-properties style:font-name="Calibri" style:font-name-complex="Calibri"/>
    </style:style>
    <style:style style:name="T32" style:parent-style-name="Standardnípísmoodstavce" style:family="text">
      <style:text-properties style:font-name="Calibri" style:font-name-complex="Calibr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family="paragraph">
      <style:text-properties style:font-name="Calibri" style:font-name-complex="Calibri"/>
    </style:style>
    <style:style style:name="P3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7" style:parent-style-name="Standardnípísmoodstavce" style:family="text">
      <style:text-properties style:font-name="Calibri" style:font-name-complex="Calibri"/>
    </style:style>
    <style:style style:name="P38" style:parent-style-name="Normální" style:list-style-name="LFO1" style:family="paragraph">
      <style:text-properties style:font-name="Calibri" style:font-name-complex="Calibri"/>
    </style:style>
    <style:style style:name="P39" style:parent-style-name="Normální" style:list-style-name="LFO1" style:family="paragraph">
      <style:text-properties style:font-name="Calibri" style:font-name-complex="Calibri"/>
    </style:style>
    <style:style style:name="P40" style:parent-style-name="Normální" style:list-style-name="LFO1" style:family="paragraph">
      <style:text-properties style:font-name="Calibri" style:font-name-complex="Calibri"/>
    </style:style>
    <style:style style:name="P41" style:parent-style-name="Normální" style:list-style-name="LFO1" style:family="paragraph">
      <style:text-properties style:font-name="Calibri" style:font-name-complex="Calibri"/>
    </style:style>
    <style:style style:name="P4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4" style:parent-style-name="Standardnípísmoodstavce" style:family="text">
      <style:text-properties style:font-name="Calibri" style:font-name-complex="Calibri"/>
    </style:style>
    <style:style style:name="T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/>
    </style:style>
    <style:style style:name="P4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8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9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0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1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2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3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4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5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6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3" style:parent-style-name="Normální" style:list-style-name="LFO2" style:family="paragraph">
      <style:text-properties style:font-name="Calibri" style:font-name-complex="Calibri"/>
    </style:style>
    <style:style style:name="T6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6" style:parent-style-name="Odstavecseseznamem" style:list-style-name="LFO3" style:family="paragraph">
      <style:paragraph-properties fo:margin-bottom="0.1388in"/>
    </style:style>
    <style:style style:name="T67" style:parent-style-name="Standardnípísmoodstavce" style:family="text">
      <style:text-properties style:font-name="Calibri" style:font-name-complex="Calibri" fo:language="cs"/>
    </style:style>
    <style:style style:name="T68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 fo:language="cs"/>
    </style:style>
    <style:style style:name="T69" style:parent-style-name="Standardnípísmoodstavce" style:family="text">
      <style:text-properties style:font-name="Calibri" style:font-name-complex="Calibri" fo:language="cs"/>
    </style:style>
    <style:style style:name="P70" style:parent-style-name="Odstavecseseznamem" style:list-style-name="LFO3" style:family="paragraph">
      <style:paragraph-properties fo:margin-bottom="0.1388in"/>
    </style:style>
    <style:style style:name="T71" style:parent-style-name="Standardnípísmoodstavce" style:family="text">
      <style:text-properties style:font-name="Calibri" style:font-name-complex="Calibri" fo:language="cs"/>
    </style:style>
    <style:style style:name="T72" style:parent-style-name="Standardnípísmoodstavce" style:family="text">
      <style:text-properties style:font-name="Calibri" style:font-name-complex="Calibri" fo:language="cs"/>
    </style:style>
    <style:style style:name="P73" style:parent-style-name="Normální" style:family="paragraph">
      <style:paragraph-properties fo:margin-bottom="0.1388in"/>
    </style:style>
    <style:style style:name="T7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5" style:parent-style-name="Standardnípísmoodstavce" style:family="text">
      <style:text-properties style:font-name="Calibri" style:font-name-complex="Calibri" fo:font-weight="bold" style:font-weight-asian="bold" style:font-weight-complex="bold" fo:language="cs"/>
    </style:style>
    <style:style style:name="T76" style:parent-style-name="Standardnípísmoodstavce" style:family="text">
      <style:text-properties style:font-name="Calibri" style:font-name-complex="Calibri" fo:language="cs"/>
    </style:style>
    <style:style style:name="P77" style:parent-style-name="Odstavecseseznamem" style:list-style-name="LFO4" style:family="paragraph">
      <style:paragraph-properties fo:margin-bottom="0.1388in"/>
    </style:style>
    <style:style style:name="T78" style:parent-style-name="Standardnípísmoodstavce" style:family="text">
      <style:text-properties style:font-name="Calibri" style:font-name-complex="Calibri"/>
    </style:style>
    <style:style style:name="T79" style:parent-style-name="Standardnípísmoodstavce" style:family="text">
      <style:text-properties style:font-name="Calibri" style:font-name-complex="Calibri" fo:language="en" fo:country="US"/>
    </style:style>
    <style:style style:name="T80" style:parent-style-name="Standardnípísmoodstavce" style:family="text">
      <style:text-properties style:font-name="Calibri" style:font-name-complex="Calibri"/>
    </style:style>
    <style:style style:name="P81" style:parent-style-name="Odstavecseseznamem" style:list-style-name="LFO4" style:family="paragraph">
      <style:paragraph-properties fo:margin-bottom="0.1388in"/>
    </style:style>
    <style:style style:name="T82" style:parent-style-name="Standardnípísmoodstavce" style:family="text">
      <style:text-properties style:font-name="Calibri" style:font-name-complex="Calibri" fo:language="cs"/>
    </style:style>
    <style:style style:name="T83" style:parent-style-name="Standardnípísmoodstavce" style:family="text">
      <style:text-properties style:font-name="Calibri" style:font-name-complex="Calibri" fo:language="cs"/>
    </style:style>
    <style:style style:name="T84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 fo:language="cs"/>
    </style:style>
    <style:style style:name="P85" style:parent-style-name="Odstavecseseznamem" style:list-style-name="LFO4" style:family="paragraph">
      <style:paragraph-properties fo:margin-bottom="0.1388in"/>
    </style:style>
    <style:style style:name="T86" style:parent-style-name="Standardnípísmoodstavce" style:family="text">
      <style:text-properties style:font-name="Calibri" style:font-name-complex="Calibri" fo:language="cs"/>
    </style:style>
    <style:style style:name="T87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 fo:language="cs"/>
    </style:style>
    <style:style style:name="T88" style:parent-style-name="Standardnípísmoodstavce" style:family="text">
      <style:text-properties style:font-name="Calibri" style:font-name-complex="Calibri" fo:language="cs"/>
    </style:style>
    <style:style style:name="P89" style:parent-style-name="Odstavecseseznamem" style:list-style-name="LFO4" style:family="paragraph">
      <style:paragraph-properties fo:margin-bottom="0.1388in"/>
    </style:style>
    <style:style style:name="T90" style:parent-style-name="Standardnípísmoodstavce" style:family="text">
      <style:text-properties style:font-name="Calibri" style:font-name-complex="Calibri" fo:language="cs"/>
    </style:style>
    <style:style style:name="T91" style:parent-style-name="Standardnípísmoodstavce" style:family="text">
      <style:text-properties style:font-name="Calibri" style:font-name-complex="Calibri" fo:font-weight="bold" style:font-weight-asian="bold" style:font-weight-complex="bold" fo:language="cs"/>
    </style:style>
    <style:style style:name="T92" style:parent-style-name="Standardnípísmoodstavce" style:family="text">
      <style:text-properties style:font-name="Calibri" style:font-name-complex="Calibri" fo:language="cs"/>
    </style:style>
    <style:style style:name="T93" style:parent-style-name="Standardnípísmoodstavce" style:family="text">
      <style:text-properties style:font-name="Calibri" style:font-name-complex="Calibri" fo:language="cs"/>
    </style:style>
    <style:style style:name="T94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 fo:language="cs"/>
    </style:style>
    <style:style style:name="P95" style:parent-style-name="Normální" style:family="paragraph">
      <style:text-properties style:font-name="Calibri" style:font-name-complex="Calibri"/>
    </style:style>
    <style:style style:name="T9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8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9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00" style:parent-style-name="Normální" style:family="paragraph">
      <style:text-properties style:font-name="Calibri" style:font-name-complex="Calibri"/>
    </style:style>
    <style:style style:name="P101" style:parent-style-name="Normální" style:family="paragraph">
      <style:text-properties style:font-name="Calibri" style:font-name-complex="Calibri"/>
    </style:style>
    <style:style style:name="P102" style:parent-style-name="Normální" style:list-style-name="LFO5" style:family="paragraph"/>
    <style:style style:name="T10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4" style:parent-style-name="Standardnípísmoodstavce" style:family="text">
      <style:text-properties style:font-name="Calibri" style:font-name-complex="Calibri"/>
    </style:style>
    <style:style style:name="P105" style:parent-style-name="Normální" style:list-style-name="LFO5" style:family="paragraph"/>
    <style:style style:name="T10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7" style:parent-style-name="Standardnípísmoodstavce" style:family="text">
      <style:text-properties style:font-name="Calibri" style:font-name-complex="Calibri"/>
    </style:style>
    <style:style style:name="P108" style:parent-style-name="Normální" style:list-style-name="LFO5" style:family="paragraph"/>
    <style:style style:name="T109" style:parent-style-name="Standardnípísmoodstavce" style:family="text">
      <style:text-properties style:font-name="Calibri" style:font-name-complex="Calibri"/>
    </style:style>
    <style:style style:name="T1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1" style:parent-style-name="Standardnípísmoodstavce" style:family="text">
      <style:text-properties style:font-name="Calibri" style:font-name-complex="Calibri"/>
    </style:style>
    <style:style style:name="P112" style:parent-style-name="Normální" style:list-style-name="LFO5" style:family="paragraph"/>
    <style:style style:name="T11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4" style:parent-style-name="Standardnípísmoodstavce" style:family="text">
      <style:text-properties style:font-name="Calibri" style:font-name-complex="Calibri"/>
    </style:style>
    <style:style style:name="P115" style:parent-style-name="Normální" style:list-style-name="LFO5" style:family="paragraph"/>
    <style:style style:name="T116" style:parent-style-name="Standardnípísmoodstavce" style:family="text">
      <style:text-properties style:font-name="Calibri" style:font-name-complex="Calibri"/>
    </style:style>
    <style:style style:name="T11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8" style:parent-style-name="Standardnípísmoodstavce" style:family="text">
      <style:text-properties style:font-name="Calibri" style:font-name-complex="Calibri"/>
    </style:style>
    <style:style style:name="T119" style:parent-style-name="Standardnípísmoodstavce" style:family="text">
      <style:text-properties style:font-name="Calibri" style:font-name-complex="Calibri"/>
    </style:style>
    <style:style style:name="P120" style:parent-style-name="Normální" style:list-style-name="LFO5" style:family="paragraph">
      <style:text-properties style:font-name="Calibri" style:font-name-complex="Calibri"/>
    </style:style>
    <style:style style:name="T121" style:parent-style-name="Standardnípísmoodstavce" style:family="text">
      <style:text-properties style:font-name="Calibri" style:font-name-complex="Calibri"/>
    </style:style>
    <style:style style:name="T12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3" style:parent-style-name="Standardnípísmoodstavce" style:family="text">
      <style:text-properties style:font-name="Calibri" style:font-name-complex="Calibri"/>
    </style:style>
    <style:style style:name="P124" style:parent-style-name="Normální" style:family="paragraph">
      <style:text-properties style:font-name="Calibri" style:font-name-complex="Calibri"/>
    </style:style>
    <style:style style:name="P125" style:parent-style-name="Normální" style:family="paragraph">
      <style:paragraph-properties fo:margin-bottom="0.1388in"/>
    </style:style>
    <style:style style:name="T12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8" style:parent-style-name="Standardnípísmoodstavce" style:family="text">
      <style:text-properties style:font-name="Calibri" style:font-name-complex="Calibri" fo:font-weight="bold" style:font-weight-asian="bold" fo:color="#EE0000"/>
    </style:style>
    <style:style style:name="P129" style:parent-style-name="Odstavecseseznamem" style:list-style-name="LFO6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0" style:parent-style-name="Odstavecseseznamem" style:list-style-name="LFO6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1" style:parent-style-name="Odstavecseseznamem" style:list-style-name="LFO6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2" style:parent-style-name="Normální" style:family="paragraph">
      <style:paragraph-properties fo:margin-bottom="0.1388in" fo:line-height="150%" fo:margin-left="0.2479in">
        <style:tab-stops/>
      </style:paragraph-properties>
    </style:style>
    <style:style style:name="T133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134" style:parent-style-name="Normální" style:family="paragraph">
      <style:paragraph-properties fo:margin-bottom="0.1388in"/>
    </style:style>
    <style:style style:name="T13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7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138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39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40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41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42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43" style:parent-style-name="Odstavecseseznamem" style:list-style-name="LFO7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44" style:parent-style-name="Normální" style:family="paragraph">
      <style:paragraph-properties fo:margin-bottom="0.1388in" fo:line-height="150%" fo:margin-left="0.2479in">
        <style:tab-stops/>
      </style:paragraph-properties>
    </style:style>
    <style:style style:name="T145" style:parent-style-name="Standardnípísmoodstavce" style:family="text">
      <style:text-properties style:font-name="Calibri" style:font-name-complex="Calibri" style:font-weight-complex="bold" style:text-underline-type="single" style:text-underline-style="solid" style:text-underline-width="auto" style:text-underline-mode="continuous"/>
    </style:style>
    <style:style style:name="P146" style:parent-style-name="Normální" style:family="paragraph">
      <style:text-properties style:font-name="Calibri" style:font-name-complex="Calibri"/>
    </style:style>
    <style:style style:name="T14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9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5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51" style:parent-style-name="Odstavecseseznamem" style:list-style-name="LFO8" style:family="paragraph">
      <style:paragraph-properties fo:margin-bottom="0.1388in" fo:line-height="150%"/>
    </style:style>
    <style:style style:name="T152" style:parent-style-name="Standardnípísmoodstavce" style:family="text">
      <style:text-properties style:font-name="Calibri" style:font-name-complex="Calibri"/>
    </style:style>
    <style:style style:name="T15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54" style:parent-style-name="Standardnípísmoodstavce" style:family="text">
      <style:text-properties style:font-name="Calibri" style:font-name-complex="Calibri"/>
    </style:style>
    <style:style style:name="P155" style:parent-style-name="Odstavecseseznamem" style:family="paragraph">
      <style:paragraph-properties fo:margin-bottom="0.1388in" fo:line-height="150%"/>
    </style:style>
    <style:style style:name="T156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157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58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59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0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1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2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3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4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5" style:parent-style-name="Odstavecseseznamem" style:family="paragraph">
      <style:paragraph-properties fo:margin-bottom="0.1388in" fo:line-height="150%"/>
      <style:text-properties style:font-name="Calibri" style:font-name-complex="Calibri"/>
    </style:style>
    <style:style style:name="P166" style:parent-style-name="Odstavecseseznamem" style:family="paragraph">
      <style:paragraph-properties fo:margin-bottom="0.1388in" fo:line-height="150%" fo:margin-left="0.25in">
        <style:tab-stops/>
      </style:paragraph-properties>
    </style:style>
    <style:style style:name="T1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68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69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70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P171" style:parent-style-name="Odstavecseseznamem" style:list-style-name="LFO8" style:family="paragraph">
      <style:paragraph-properties fo:margin-bottom="0.1388in" fo:line-height="150%"/>
      <style:text-properties style:font-name="Calibri" style:font-name-complex="Calibri"/>
    </style:style>
    <style:style style:name="T17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4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7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76" style:parent-style-name="Normální" style:list-style-name="LFO9" style:family="paragraph">
      <style:text-properties style:font-name="Calibri" style:font-name-complex="Calibri"/>
    </style:style>
    <style:style style:name="P177" style:parent-style-name="Normální" style:list-style-name="LFO9" style:family="paragraph">
      <style:text-properties style:font-name="Calibri" style:font-name-complex="Calibri"/>
    </style:style>
    <style:style style:name="P178" style:parent-style-name="Normální" style:list-style-name="LFO9" style:family="paragraph">
      <style:text-properties style:font-name="Calibri" style:font-name-complex="Calibri"/>
    </style:style>
    <style:style style:name="P179" style:parent-style-name="Normální" style:list-style-name="LFO9" style:family="paragraph">
      <style:text-properties style:font-name="Calibri" style:font-name-complex="Calibri"/>
    </style:style>
    <style:style style:name="P180" style:parent-style-name="Normální" style:family="paragraph">
      <style:paragraph-properties fo:margin-bottom="0.1388in" fo:line-height="150%"/>
    </style:style>
    <style:style style:name="T18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82" style:parent-style-name="Standardnípísmoodstavce" style:family="text">
      <style:text-properties style:font-name="Calibri" style:font-name-complex="Calibri"/>
    </style:style>
    <style:style style:name="T183" style:parent-style-name="Standardnípísmoodstavce" style:family="text">
      <style:text-properties style:font-name="Calibri" style:font-name-complex="Calibri"/>
    </style:style>
    <style:style style:name="P184" style:parent-style-name="Normální" style:family="paragraph">
      <style:paragraph-properties fo:margin-bottom="0.1388in" fo:line-height="150%"/>
    </style:style>
    <style:style style:name="T18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86" style:parent-style-name="Standardnípísmoodstavce" style:family="text">
      <style:text-properties style:font-name="Calibri" style:font-name-complex="Calibri"/>
    </style:style>
    <style:style style:name="P187" style:parent-style-name="Normální" style:family="paragraph">
      <style:paragraph-properties fo:margin-bottom="0.1388in" fo:line-height="150%"/>
    </style:style>
    <style:style style:name="T188" style:parent-style-name="Standardnípísmoodstavce" style:family="text">
      <style:text-properties style:font-name="Calibri" style:font-name-complex="Calibri"/>
    </style:style>
    <style:style style:name="T18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90" style:parent-style-name="Standardnípísmoodstavce" style:family="text">
      <style:text-properties style:font-name="Calibri" style:font-name-complex="Calibri"/>
    </style:style>
    <style:style style:name="T191" style:parent-style-name="Standardnípísmoodstavce" style:family="text">
      <style:text-properties style:font-name="Calibri" style:font-name-complex="Calibri"/>
    </style:style>
    <style:style style:name="P192" style:parent-style-name="Normální" style:family="paragraph">
      <style:text-properties style:font-name="Calibri" style:font-name-complex="Calibri"/>
    </style:style>
    <style:style style:name="P193" style:parent-style-name="Normální" style:family="paragraph">
      <style:text-properties style:font-name="Calibri" style:font-name-complex="Calibri"/>
    </style:style>
    <style:style style:name="P194" style:parent-style-name="Normální" style:family="paragraph">
      <style:text-properties style:font-name="Calibri" style:font-name-complex="Calibri"/>
    </style:style>
    <style:style style:name="P19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96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Krok za krokem k operaci na ortopedii v Nemocnici Kyjov:</text:p>
      <text:p text:style-name="Normální"><text:span text:style-name="T2">Způsob, jak vás nemocnice provází celým procesem léčby –</text:span><text:span text:style-name="T3"><text:line-break/></text:span><text:span text:style-name="T4">od rozhodnutí o operaci, přes přípravu, samotný výkon až po návrat domů.</text:span></text:p>
      <text:p text:style-name="Normální"><text:span text:style-name="T5">Správná příprava:</text:span><text:span text:style-name="T6"><text:line-break/></text:span><text:span text:style-name="T7"><text:s/>sni</text:span><text:span text:style-name="T8">ž</text:span><text:span text:style-name="T9">uje riziko infekce</text:span><text:span text:style-name="T10"><text:line-break/></text:span><text:span text:style-name="T11">✔</text:span><text:span text:style-name="T12">️</text:span><text:span text:style-name="T13"><text:s/>pom</text:span><text:span text:style-name="T14">á</text:span><text:span text:style-name="T15">h</text:span><text:span text:style-name="T16">á</text:span><text:span text:style-name="T17"><text:s/>lep</text:span><text:span text:style-name="T18">ší</text:span><text:span text:style-name="T19">mu hojen</text:span><text:span text:style-name="T20">í</text:span><text:span text:style-name="T21"><text:line-break/></text:span><text:span text:style-name="T22">✔</text:span><text:span text:style-name="T23">️</text:span><text:span text:style-name="T24"><text:s/>zkracuje pobyt v nemocnici</text:span><text:span text:style-name="T25"><text:line-break/></text:span><text:span text:style-name="T26">✔</text:span><text:span text:style-name="T27">️</text:span><text:span text:style-name="T28"><text:s/>usnad</text:span><text:span text:style-name="T29">ň</text:span><text:span text:style-name="T30">uje n</text:span><text:span text:style-name="T31">á</text:span><text:span text:style-name="T32">vrat dom</text:span><text:span text:style-name="T33">ů</text:span></text:p>
      <text:p text:style-name="P34"/>
      <text:p text:style-name="P35">Dává vám jasný plán a jistotu, že na nic důležitého nezapomenete.</text:p>
      <text:p text:style-name="Normální"><text:span text:style-name="T36">Jejím cílem je, abyste</text:span><text:span text:style-name="T37">:</text:span></text:p>
      <text:list text:style-name="LFO1" text:continue-numbering="true">
        <text:list-item>
          <text:p text:style-name="P38">věděli, co vás čeká a kdy</text:p>
        </text:list-item>
        <text:list-item>
          <text:p text:style-name="P39">byli na operaci co nejlépe připraveni</text:p>
        </text:list-item>
        <text:list-item>
          <text:p text:style-name="P40">měli méně komplikací</text:p>
        </text:list-item>
        <text:list-item>
          <text:p text:style-name="P41">zotavili se rychleji a<text:s/>bezpečněji</text:p>
        </text:list-item>
      </text:list>
      <text:p text:style-name="P42"/>
      <text:p text:style-name="Normální"><text:span text:style-name="T43">Nejste na to sami</text:span><text:span text:style-name="T44">. Pokud máte otázky,<text:s/></text:span><text:span text:style-name="T45">ptejte se</text:span><text:span text:style-name="T46"><text:s/>– žádná otázka není zbytečná.</text:span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soft-page-break/>
      <text:p text:style-name="Normální"><text:span text:style-name="T58">Krok za krokem k operaci</text:span></text:p>
      <text:p text:style-name="Normální"><text:span text:style-name="T59">1</text:span><text:span text:style-name="T60">️</text:span><text:span text:style-name="T61">⃣</text:span><text:span text:style-name="T62"><text:s/>Rozhodnutí o operaci</text:span></text:p>
      <text:list text:style-name="LFO2" text:continue-numbering="true">
        <text:list-item>
          <text:p text:style-name="P63">lékař vám vysvětlí důvod operace a další postup</text:p>
        </text:list-item>
      </text:list>
      <text:p text:style-name="Normální"><text:span text:style-name="T64">👉</text:span><text:span text:style-name="T65">Předoperační konzultace</text:span></text:p>
      <text:list text:style-name="LFO3" text:continue-numbering="true">
        <text:list-item>
          <text:p text:style-name="P66"><text:span text:style-name="T67">Poslední předoperační konzultace před operací probíhá na ambulanci<text:s/></text:span><text:span text:style-name="T68">cca 6 týdnů před zákrokem</text:span><text:span text:style-name="T69">. Při této kontrole proběhne poslední RTG operované končetiny, sestra Vám předá veškeré potřebné tiskopisy a lékař potvrdí termín přijetí a operace.<text:s/></text:span></text:p>
        </text:list-item>
        <text:list-item>
          <text:p text:style-name="P70"><text:span text:style-name="T71">Dále Vám bude vystaven poukaz na předoperační</text:span><text:span text:style-name="T72"><text:s/>rehabilitaci, se kterým se dostavíte na registraci RHB a domluvíte si termíny návštěvy. Pokud nevlastníte berle (francouzské hole), bude Vám vystaven poukaz a následně si je přinesete k hospitalizaci. <text:s/></text:span></text:p>
        </text:list-item>
      </text:list>
      <text:p text:style-name="P73"><text:span text:style-name="T74">👉</text:span><text:span text:style-name="T75">Předoperační vyšetření</text:span><text:span text:style-name="T76"><text:s/></text:span></text:p>
      <text:list text:style-name="LFO4" text:continue-numbering="true">
        <text:list-item>
          <text:p text:style-name="P77"><text:span text:style-name="T78">Před operac</text:span><text:span text:style-name="T79">í</text:span><text:span text:style-name="T80"><text:s/>informujte lékaře o všech lécích, které užíváte, o alergiích, prodělaných onemocněních, nachlazení, horečce nebo jiné infekci. Některé léky může být potřeba před operací upravit nebo vysadit.</text:span></text:p>
        </text:list-item>
        <text:list-item>
          <text:p text:style-name="P81"><text:span text:style-name="T82">Absolvujete cestou svého praktického lékaře a v případě přidružených chorob<text:s/></text:span><text:span text:style-name="T83">(např. onemocnění srdce, DM, apod.) také cestou lékaře specialisty.<text:s/></text:span><text:span text:style-name="T84">Předoperační vyšetření by nemělo být starší než 14 dní až 1 měsíc před plánovaným zákrokem!</text:span></text:p>
        </text:list-item>
        <text:list-item>
          <text:p text:style-name="P85"><text:span text:style-name="T86">Po absolvování interního předoperačního vyšetření je třeba se objednat na konečné zhodnocení zdravotního stavu anesteziologem, a to na tel. čísle: 518/601448 -<text:s/></text:span><text:a xlink:href="https://www.nemkyj.cz/anesteziologicka-ambulance" office:target-frame-name="_top" xlink:show="replace"><text:span text:style-name="T87">Anesteziologická ambulance - Nemocnice Kyjov</text:span></text:a><text:span text:style-name="T88"><text:s/></text:span></text:p>
        </text:list-item>
        <text:list-item>
          <text:p text:style-name="P89"><text:span text:style-name="T90">Zubní vyšetření je<text:s/></text:span><text:span text:style-name="T91">nezbytné</text:span><text:span text:style-name="T92">, a to i u pacientů se snímatelnou zubní protézou.<text:s/></text:span><text:span text:style-name="T93">Objednejte se, prosím, u svého zubního lékaře včas! Bez tohoto vyšetření bude Vaše operace zrušena!<text:s/></text:span><text:span text:style-name="T94">Platnost zubního vyšetření je 3 měsíce před plánovanou operací.<text:s/></text:span></text:p>
        </text:list-item>
      </text:list>
      <text:p text:style-name="P95"/>
      <text:p text:style-name="Normální"><text:span text:style-name="T96">2</text:span><text:span text:style-name="T97">️</text:span><text:span text:style-name="T98">⃣</text:span><text:span text:style-name="T99"><text:s/>Příprava před operací</text:span></text:p>
      <text:p text:style-name="P100">Tato fáze je velmi důležitá a vy v ní hrajete hlavní roli.</text:p>
      <text:p text:style-name="P101">Zahrnuje například:</text:p>
      <text:list text:style-name="LFO5" text:continue-numbering="true">
        <text:list-item>
          <text:p text:style-name="P102"><text:span text:style-name="T103">edukaci</text:span><text:span text:style-name="T104"><text:s/>– vysvětlení celého průběhu léčby</text:span></text:p>
        </text:list-item>
        <text:list-item>
          <text:p text:style-name="P105"><text:span text:style-name="T106">hygienická opatření (dekolonizaci)</text:span><text:span text:style-name="T107"><text:s/>ke snížení rizika infekce</text:span></text:p>
        </text:list-item>
        <text:list-item>
          <text:p text:style-name="P108"><text:span text:style-name="T109">možnost zakoupení<text:s/></text:span><text:span text:style-name="T110">kompresivních punčoch</text:span><text:span text:style-name="T111"><text:s/>v naší lékárně<text:s/></text:span></text:p>
        </text:list-item>
        <text:list-item>
          <text:p text:style-name="P112"><text:span text:style-name="T113">doporučení ve výživě</text:span><text:span text:style-name="T114"><text:s/>pro lepší hojení</text:span></text:p>
        </text:list-item>
        <text:list-item>
          <text:p text:style-name="P115"><text:span text:style-name="T116">případně<text:s/></text:span><text:span text:style-name="T117">instrukce fyzioterapeuta -<text:s/></text:span><text:span text:style-name="T118">nácvik<text:s/></text:span><text:span text:style-name="T119">na pooperační období</text:span></text:p>
        </text:list-item>
        <text:list-item>
          <text:p text:style-name="P120">vyšetření potřebná k bezpečnému provedení operace</text:p>
        </text:list-item>
      </text:list>
      <text:p text:style-name="Normální"><text:span text:style-name="T121">Vše dostanete<text:s/></text:span><text:span text:style-name="T122">jasně vysvětlené a krok za krokem</text:span><text:span text:style-name="T123">.</text:span></text:p>
      <text:p text:style-name="P124"/>
      <text:p text:style-name="P125"><text:span text:style-name="T126">⚠</text:span><text:span text:style-name="T127">️</text:span><text:span text:style-name="T128">Před operací neprovádějte!</text:span></text:p>
      <text:list text:style-name="LFO6" text:continue-numbering="true">
        <text:list-item>
          <text:p text:style-name="P129">holení operační oblasti žiletkou,<text:s/></text:p>
        </text:list-item>
        <text:list-item>
          <text:p text:style-name="P130">používání tělových krémů nebo olejů,<text:s/></text:p>
        </text:list-item>
        <text:list-item>
          <text:p text:style-name="P131">lakování nehtů, aplikaci gelových nehtů.<text:s/></text:p>
        </text:list-item>
      </text:list>
      <text:p text:style-name="P132"><text:span text:style-name="T133">Jakákoliv porušená celistvost kůže či odřeniny mohou být kontraindikací k operaci, hrozí riziko infekce!</text:span></text:p>
      <text:p text:style-name="P134"><text:span text:style-name="T135">⚠</text:span><text:span text:style-name="T136">️</text:span><text:span text:style-name="T137">Kontaktujte nemocnici, pokud se objeví:</text:span></text:p>
      <text:list text:style-name="LFO7" text:continue-numbering="true">
        <text:list-item>
          <text:p text:style-name="P138">horečka,</text:p>
        </text:list-item>
        <text:list-item>
          <text:p text:style-name="P139">kašel nebo nachlazení,</text:p>
        </text:list-item>
        <text:list-item>
          <text:p text:style-name="P140">průjem,</text:p>
        </text:list-item>
        <text:list-item>
          <text:p text:style-name="P141">zánět močových cest,</text:p>
        </text:list-item>
        <text:list-item>
          <text:p text:style-name="P142">kožní vyrážka nebo poranění,</text:p>
        </text:list-item>
        <text:list-item>
          <text:p text:style-name="P143">jiný<text:s/>zdravotní problém.</text:p>
        </text:list-item>
      </text:list>
      <text:p text:style-name="P144"><text:span text:style-name="T145">Operace může být důvodu vaší bezpečnosti odložena!</text:span></text:p>
      <text:p text:style-name="P146"/>
      <text:p text:style-name="Normální"><text:span text:style-name="T147">3</text:span><text:span text:style-name="T148">️</text:span><text:span text:style-name="T149">⃣</text:span><text:span text:style-name="T150"><text:s/>Den přijetí na oddělení</text:span></text:p>
      <text:list text:style-name="LFO8" text:continue-numbering="true">
        <text:list-item>
          <text:p text:style-name="P151"><text:span text:style-name="T152">V den přijetí se dostavte k příjmu<text:s/></text:span><text:span text:style-name="T153">do 9:00</text:span><text:span text:style-name="T154"><text:s/>na ortopedickou ambulanci, v případě příjmu o víkendu přímo na ortopedické oddělení.<text:s/></text:span></text:p>
        </text:list-item>
      </text:list>
      <text:p text:style-name="P155"><text:span text:style-name="T156">S sebou vezměte:<text:s/></text:span></text:p>
      <text:list text:style-name="LFO8" text:continue-numbering="true">
        <text:list-item>
          <text:p text:style-name="P157">občanský průkaz,</text:p>
        </text:list-item>
        <text:list-item>
          <text:p text:style-name="P158">kartičku pojištěnce,</text:p>
        </text:list-item>
        <text:list-item>
          <text:p text:style-name="P159">seznam aktuálních léků s přesným dávkováním,<text:s/></text:p>
        </text:list-item>
        <text:list-item>
          <text:p text:style-name="P160">léky, které užíváte (v originálních obalech, ne v dávkovači),</text:p>
        </text:list-item>
        <text:list-item>
          <text:p text:style-name="P161">zdravotní dokumentaci (kompletní předoperační vyšetření včetně zubního),<text:s/></text:p>
        </text:list-item>
        <text:list-item>
          <text:p text:style-name="P162">hygienické potřeby (včetně dekolonizace),<text:s/>ručník,<text:s/></text:p>
        </text:list-item>
        <text:list-item>
          <text:p text:style-name="P163">papuče s pevnou patou, lžíci na obuv,<text:s/></text:p>
        </text:list-item>
        <text:list-item>
          <text:p text:style-name="P164">francouzské hole.<text:s/></text:p>
        </text:list-item>
      </text:list>
      <text:p text:style-name="P165"/>
      <text:p text:style-name="P166"><text:span text:style-name="T167">Nadstandardní pokoj:<text:s/></text:span></text:p>
      <text:list text:style-name="LFO8" text:continue-numbering="true">
        <text:list-item>
          <text:p text:style-name="P168">jednolůžkový s vlastním sociálním zařízením – 500 Kč/noc,</text:p>
        </text:list-item>
        <text:list-item>
          <text:p text:style-name="P169">dvoulůžkový se společným sociálním zařízením – 300 Kč/noc,</text:p>
        </text:list-item>
        <text:list-item>
          <text:p text:style-name="P170">lze objednat po telefonické domluvě na čísle 518 601493,</text:p>
        </text:list-item>
        <text:list-item>
          <text:p text:style-name="P171">lze platit hotově i kartou.<text:s/></text:p>
        </text:list-item>
      </text:list>
      <text:p text:style-name="Normální"><text:span text:style-name="T172">4</text:span><text:span text:style-name="T173">️</text:span><text:span text:style-name="T174">⃣</text:span><text:span text:style-name="T175"><text:s/>Zotavení po operaci</text:span></text:p>
      <text:list text:style-name="LFO9" text:continue-numbering="true">
        <text:list-item>
          <text:p text:style-name="P176">časná mobilizace (brzké vstávání a pohyb)</text:p>
        </text:list-item>
        <text:list-item>
          <text:p text:style-name="P177">pokračování ve správné výživě</text:p>
        </text:list-item>
        <text:list-item>
          <text:p text:style-name="P178">rehabilitace</text:p>
        </text:list-item>
        <text:list-item>
          <text:p text:style-name="P179">plán návratu domů</text:p>
        </text:list-item>
      </text:list>
      <text:p text:style-name="P180"><text:span text:style-name="T181">Lázně</text:span><text:span text:style-name="T182"><text:s/>si pacient zajišťuje sám. Můžete se dopředu domluvit v lázních na nástupu, pokud znáte</text:span><text:span text:style-name="T183"><text:s/>termín operace. Návrh na lázeňskou péči vypisuje obvodní lékař, případně ortoped. K vypsání u nás musíte být však objednáni předem na ambulanci na telefonním čísle: 518/601492.<text:s/></text:span></text:p>
      <text:p text:style-name="P184"><text:span text:style-name="T185">Překlady do lázní Ostrožská Nová Ves<text:s/></text:span><text:span text:style-name="T186">přímo z Nemocnice Kyjov jsou omezeny kapacitně (překlad jednou za měsíc). Bližší informace Vám podá naše koordinátorka na telefonním čísle: 518/601095.<text:s/></text:span></text:p>
      <text:p text:style-name="P187"><text:span text:style-name="T188">Následnou rehabilitaci po operaci zajišťujeme u pacientů<text:s/></text:span><text:span text:style-name="T189">překladem na lůžkové RHB</text:span><text:span text:style-name="T190"><text:s/>oddělení Nemocnice Kyjov. Zde trvá hospitalizace týden. S<text:s/></text:span><text:span text:style-name="T191">sebou si můžete vzít pohodlné oblečení na cvičení.<text:s/></text:span></text:p>
      <text:p text:style-name="P192"/>
      <text:p text:style-name="P193"/>
      <text:p text:style-name="P194"/>
      <text:p text:style-name="P195"/>
      <text:p text:style-name="P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833in" text:min-label-width="0.25in" text:list-level-position-and-space-mode="label-alignment">
          <style:list-level-label-alignment text:label-followed-by="listtab" fo:margin-left="0.53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833in" text:min-label-width="0.25in" text:list-level-position-and-space-mode="label-alignment">
          <style:list-level-label-alignment text:label-followed-by="listtab" fo:margin-left="1.03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33in" text:min-label-width="0.25in" text:list-level-position-and-space-mode="label-alignment">
          <style:list-level-label-alignment text:label-followed-by="listtab" fo:margin-left="1.533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33in" text:min-label-width="0.25in" text:list-level-position-and-space-mode="label-alignment">
          <style:list-level-label-alignment text:label-followed-by="listtab" fo:margin-left="2.033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33in" text:min-label-width="0.25in" text:list-level-position-and-space-mode="label-alignment">
          <style:list-level-label-alignment text:label-followed-by="listtab" fo:margin-left="2.533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33in" text:min-label-width="0.25in" text:list-level-position-and-space-mode="label-alignment">
          <style:list-level-label-alignment text:label-followed-by="listtab" fo:margin-left="3.033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33in" text:min-label-width="0.25in" text:list-level-position-and-space-mode="label-alignment">
          <style:list-level-label-alignment text:label-followed-by="listtab" fo:margin-left="3.533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33in" text:min-label-width="0.25in" text:list-level-position-and-space-mode="label-alignment">
          <style:list-level-label-alignment text:label-followed-by="listtab" fo:margin-left="4.033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33in" text:min-label-width="0.25in" text:list-level-position-and-space-mode="label-alignment">
          <style:list-level-label-alignment text:label-followed-by="listtab" fo:margin-left="4.533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3:00Z</meta:creation-date>
    <dc:date>2026-09-01T06:03:00Z</dc:date>
    <meta:template xlink:href="Normal.dotm" xlink:type="simple"/>
    <meta:editing-cycles>2</meta:editing-cycles>
    <meta:editing-duration>PT0S</meta:editing-duration>
    <meta:document-statistic meta:page-count="4" meta:paragraph-count="9" meta:word-count="673" meta:character-count="4637" meta:row-count="33" meta:non-whitespace-character-count="3973"/>
  </office:meta>
</office:document-meta>
</file>