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fo:font-weight="bold" style:font-weight-asian="bold" style:font-weight-complex="bold"/>
    </style:style>
    <style:style style:name="T3" style:parent-style-name="Standardnípísmoodstavce" style:family="text">
      <style:text-properties fo:font-weight="bold" style:font-weight-asian="bold" style:font-weight-complex="bold"/>
    </style:style>
    <style:style style:name="T4" style:parent-style-name="Standardnípísmoodstavce" style:family="text">
      <style:text-properties style:font-name-complex="Aptos"/>
    </style:style>
    <style:style style:name="T5" style:parent-style-name="Standardnípísmoodstavce" style:family="text">
      <style:text-properties style:font-name="Segoe UI Emoji" style:font-name-complex="Segoe UI Emoji"/>
    </style:style>
    <style:style style:name="T6" style:parent-style-name="Standardnípísmoodstavce" style:family="text">
      <style:text-properties style:font-name-complex="Aptos"/>
    </style:style>
    <style:style style:name="T7" style:parent-style-name="Standardnípísmoodstavce" style:family="text">
      <style:text-properties style:font-name-complex="Aptos"/>
    </style:style>
    <style:style style:name="T8" style:parent-style-name="Standardnípísmoodstavce" style:family="text">
      <style:text-properties style:font-name-complex="Aptos"/>
    </style:style>
    <style:style style:name="T9" style:parent-style-name="Standardnípísmoodstavce" style:family="text">
      <style:text-properties style:font-name-complex="Aptos"/>
    </style:style>
    <style:style style:name="T10" style:parent-style-name="Standardnípísmoodstavce" style:family="text">
      <style:text-properties style:font-name="Segoe UI Emoji" style:font-name-complex="Segoe UI Emoj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-complex="Aptos"/>
    </style:style>
    <style:style style:name="T13" style:parent-style-name="Standardnípísmoodstavce" style:family="text">
      <style:text-properties style:font-name-complex="Aptos"/>
    </style:style>
    <style:style style:name="T14" style:parent-style-name="Standardnípísmoodstavce" style:family="text">
      <style:text-properties style:font-name-complex="Aptos"/>
    </style:style>
    <style:style style:name="P15" style:parent-style-name="Normální" style:family="paragraph">
      <style:text-properties fo:font-weight="bold" style:font-weight-asian="bold" style:font-weight-complex="bold"/>
    </style:style>
    <style:style style:name="T16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P17" style:parent-style-name="Normální" style:list-style-name="LFO1" style:family="paragraph"/>
    <style:style style:name="P18" style:parent-style-name="Normální" style:list-style-name="LFO1" style:family="paragraph"/>
    <style:style style:name="P19" style:parent-style-name="Normální" style:list-style-name="LFO1" style:family="paragraph"/>
    <style:style style:name="P20" style:parent-style-name="Normální" style:list-style-name="LFO1" style:family="paragraph"/>
    <style:style style:name="P21" style:parent-style-name="Normální" style:family="paragraph">
      <style:paragraph-properties fo:margin-left="0.5in">
        <style:tab-stops/>
      </style:paragraph-properties>
    </style:style>
    <style:style style:name="T22" style:parent-style-name="Standardnípísmoodstavce" style:family="text">
      <style:text-properties fo:font-weight="bold" style:font-weight-asian="bold" style:font-weight-complex="bold"/>
    </style:style>
    <style:style style:name="T23" style:parent-style-name="Standardnípísmoodstavce" style:family="text">
      <style:text-properties fo:font-weight="bold" style:font-weight-asian="bold" style:font-weight-complex="bold"/>
    </style:style>
    <style:style style:name="P24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5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6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7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8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29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0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1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2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3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P34" style:parent-style-name="Normální" style:family="paragraph">
      <style:text-properties fo:font-weight="bold" style:font-weight-asian="bold" style:font-weight-complex="bold" fo:font-size="14pt" style:font-size-asian="14pt" style:font-size-complex="14pt"/>
    </style:style>
    <style:style style:name="T35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36" style:parent-style-name="Standardnípísmoodstavce" style:family="text">
      <style:text-properties fo:font-weight="bold" style:font-weight-asian="bold" style:font-weight-complex="bold"/>
    </style:style>
    <style:style style:name="T37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38" style:parent-style-name="Standardnípísmoodstavce" style:family="text">
      <style:text-properties fo:font-weight="bold" style:font-weight-asian="bold" style:font-weight-complex="bold"/>
    </style:style>
    <style:style style:name="P39" style:parent-style-name="Normální" style:list-style-name="LFO2" style:family="paragraph"/>
    <style:style style:name="P40" style:parent-style-name="Normální" style:list-style-name="LFO2" style:family="paragraph"/>
    <style:style style:name="T41" style:parent-style-name="Standardnípísmoodstavce" style:family="text">
      <style:text-properties fo:font-weight="bold" style:font-weight-asian="bold" style:font-weight-complex="bold"/>
    </style:style>
    <style:style style:name="T42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43" style:parent-style-name="Standardnípísmoodstavce" style:family="text">
      <style:text-properties fo:font-weight="bold" style:font-weight-asian="bold" style:font-weight-complex="bold"/>
    </style:style>
    <style:style style:name="P44" style:parent-style-name="Normální" style:list-style-name="LFO3" style:family="paragraph"/>
    <style:style style:name="T45" style:parent-style-name="Standardnípísmoodstavce" style:family="text">
      <style:text-properties fo:font-weight="bold" style:font-weight-asian="bold" style:font-weight-complex="bold"/>
    </style:style>
    <style:style style:name="P46" style:parent-style-name="Normální" style:list-style-name="LFO3" style:family="paragraph"/>
    <style:style style:name="T47" style:parent-style-name="Standardnípísmoodstavce" style:family="text">
      <style:text-properties fo:font-weight="bold" style:font-weight-asian="bold" style:font-weight-complex="bold"/>
    </style:style>
    <style:style style:name="P48" style:parent-style-name="Normální" style:list-style-name="LFO3" style:family="paragraph"/>
    <style:style style:name="T49" style:parent-style-name="Standardnípísmoodstavce" style:family="text">
      <style:text-properties fo:font-weight="bold" style:font-weight-asian="bold" style:font-weight-complex="bold"/>
    </style:style>
    <style:style style:name="P50" style:parent-style-name="Normální" style:list-style-name="LFO3" style:family="paragraph"/>
    <style:style style:name="P51" style:parent-style-name="Normální" style:list-style-name="LFO3" style:family="paragraph"/>
    <style:style style:name="T52" style:parent-style-name="Standardnípísmoodstavce" style:family="text">
      <style:text-properties fo:font-weight="bold" style:font-weight-asian="bold" style:font-weight-complex="bold"/>
    </style:style>
    <style:style style:name="T53" style:parent-style-name="Standardnípísmoodstavce" style:family="text">
      <style:text-properties fo:font-weight="bold" style:font-weight-asian="bold" style:font-weight-complex="bold"/>
    </style:style>
    <style:style style:name="T54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55" style:parent-style-name="Standardnípísmoodstavce" style:family="text">
      <style:text-properties fo:font-weight="bold" style:font-weight-asian="bold" style:font-weight-complex="bold"/>
    </style:style>
    <style:style style:name="P56" style:parent-style-name="Odstavecseseznamem" style:list-style-name="LFO4" style:family="paragraph"/>
    <style:style style:name="T57" style:parent-style-name="Standardnípísmoodstavce" style:family="text">
      <style:text-properties fo:font-weight="bold" style:font-weight-asian="bold" style:font-weight-complex="bold"/>
    </style:style>
    <style:style style:name="T58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59" style:parent-style-name="Standardnípísmoodstavce" style:family="text">
      <style:text-properties fo:font-weight="bold" style:font-weight-asian="bold" style:font-weight-complex="bold"/>
    </style:style>
    <style:style style:name="P60" style:parent-style-name="Normální" style:list-style-name="LFO5" style:family="paragraph"/>
    <style:style style:name="P61" style:parent-style-name="Normální" style:list-style-name="LFO5" style:family="paragraph"/>
    <style:style style:name="P62" style:parent-style-name="Normální" style:list-style-name="LFO5" style:family="paragraph"/>
    <style:style style:name="P63" style:parent-style-name="Normální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>Krok za krokem k operaci na oddělení ORL v Nemocnici Kyjov:</text:p>
      <text:p text:style-name="Normální"><text:span text:style-name="T2">Způsob, jak vás nemocnice provází celým procesem léčby –</text:span><text:span text:style-name="T3"><text:line-break/>od rozhodnutí o operaci, přes přípravu, samotný výkon až po návrat domů.</text:span></text:p>
      <text:p text:style-name="Normální">Správná příprava:<text:line-break/><text:s/>sni<text:span text:style-name="T4">ž</text:span>uje riziko infekce<text:line-break/><text:span text:style-name="T5">✔️</text:span><text:s/>pom<text:span text:style-name="T6">á</text:span>h<text:span text:style-name="T7">á</text:span><text:s/>lep<text:span text:style-name="T8">ší</text:span>mu hojen<text:span text:style-name="T9">í</text:span><text:line-break/><text:span text:style-name="T10">✔️</text:span><text:s/>zkracuje pobyt v nemocnici<text:line-break/><text:span text:style-name="T11">✔️</text:span><text:s/>usnad<text:span text:style-name="T12">ň</text:span>uje n<text:span text:style-name="T13">á</text:span>vrat dom<text:span text:style-name="T14">ů</text:span></text:p>
      <text:p text:style-name="Normální"/>
      <text:p text:style-name="P15">Dává vám jasný plán a jistotu, že na nic důležitého nezapomenete.</text:p>
      <text:p text:style-name="Normální"><text:span text:style-name="T16">Jejím cílem je, abyste</text:span>:</text:p>
      <text:list text:style-name="LFO1" text:continue-numbering="true">
        <text:list-item>
          <text:p text:style-name="P17">věděli, co vás čeká a kdy</text:p>
        </text:list-item>
        <text:list-item>
          <text:p text:style-name="P18">byli na operaci co nejlépe připraveni</text:p>
        </text:list-item>
        <text:list-item>
          <text:p text:style-name="P19">měli méně komplikací</text:p>
        </text:list-item>
        <text:list-item>
          <text:p text:style-name="P20">zotavili se rychleji a bezpečněji</text:p>
        </text:list-item>
      </text:list>
      <text:p text:style-name="P21"/>
      <text:p text:style-name="Normální"><text:span text:style-name="T22">Nejste na to sami</text:span>. Pokud máte otázky,<text:s/><text:span text:style-name="T23">ptejte se</text:span><text:s/>– žádná otázka není zbytečná.</text:p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soft-page-break/>
      <text:p text:style-name="Normální"><text:span text:style-name="T35">Krok za krokem k operaci</text:span></text:p>
      <text:p text:style-name="Normální"><text:span text:style-name="T36">1️</text:span><text:span text:style-name="T37">⃣</text:span><text:span text:style-name="T38"><text:s/>Rozhodnutí o operaci</text:span></text:p>
      <text:list text:style-name="LFO2" text:continue-numbering="true">
        <text:list-item>
          <text:p text:style-name="P39">lékař vám vysvětlí důvod operace a další postup</text:p>
        </text:list-item>
        <text:list-item>
          <text:p text:style-name="P40">dostanete základní informace o přípravě</text:p>
        </text:list-item>
      </text:list>
      <text:p text:style-name="Normální"/>
      <text:p text:style-name="Normální"><text:span text:style-name="T41">2️</text:span><text:span text:style-name="T42">⃣</text:span><text:span text:style-name="T43"><text:s/>Příprava před operací</text:span></text:p>
      <text:p text:style-name="Normální">Tato fáze je velmi důležitá a vy v ní hrajete hlavní roli.</text:p>
      <text:p text:style-name="Normální">Zahrnuje například:</text:p>
      <text:list text:style-name="LFO3" text:continue-numbering="true">
        <text:list-item>
          <text:p text:style-name="P44"><text:span text:style-name="T45">edukaci</text:span><text:s/>– vysvětlení celého průběhu léčby</text:p>
        </text:list-item>
        <text:list-item>
          <text:p text:style-name="P46"><text:span text:style-name="T47">hygienická opatření (dekolonizaci)</text:span><text:s/>ke snížení rizika infekce</text:p>
        </text:list-item>
        <text:list-item>
          <text:p text:style-name="P48"><text:span text:style-name="T49">doporučení ve výživě</text:span><text:s/>pro lepší hojení</text:p>
        </text:list-item>
        <text:list-item>
          <text:p text:style-name="P50">možnost zakoupení kompresivních punčoch v naší lékárně<text:s/></text:p>
        </text:list-item>
        <text:list-item>
          <text:p text:style-name="P51">vyšetření potřebná k bezpečnému provedení operace</text:p>
        </text:list-item>
      </text:list>
      <text:p text:style-name="Normální">Vše dostanete<text:s/><text:span text:style-name="T52">jasně vysvětlené a krok za krokem</text:span>.</text:p>
      <text:p text:style-name="Normální"/>
      <text:p text:style-name="Normální"><text:span text:style-name="T53">3️</text:span><text:span text:style-name="T54">⃣</text:span><text:span text:style-name="T55"><text:s/>Den operace</text:span></text:p>
      <text:list text:style-name="LFO4" text:continue-numbering="true">
        <text:list-item>
          <text:p text:style-name="P56">dostavte se mezi 8:00 – 9:00 hodinou na ORL ambulanci</text:p>
        </text:list-item>
      </text:list>
      <text:p text:style-name="Normální"/>
      <text:p text:style-name="Normální"><text:span text:style-name="T57">4️</text:span><text:span text:style-name="T58">⃣</text:span><text:span text:style-name="T59"><text:s/>Zotavení po operaci</text:span></text:p>
      <text:list text:style-name="LFO5" text:continue-numbering="true">
        <text:list-item>
          <text:p text:style-name="P60">časná mobilizace (brzké vstávání a pohyb)</text:p>
        </text:list-item>
        <text:list-item>
          <text:p text:style-name="P61">pokračování ve správné výživě</text:p>
        </text:list-item>
        <text:list-item>
          <text:p text:style-name="P62">plán návratu domů</text:p>
        </text:list-item>
      </text:list>
      <text:p text:style-name="Normální"/>
      <text:p text:style-name="Normální"/>
      <text:p text:style-name="Normální"/>
      <text:p text:style-name="Normální"/>
      <text:p text:style-name="Normální"/>
      <text:p text:style-name="P63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paragraph-properties fo:line-height="115%"/>
      <style:text-properties style:font-name="Aptos" style:font-name-asian="Aptos" style:font-name-complex="Times New Roman" style:letter-kerning="true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enata Otrusinová</meta:initial-creator>
    <dc:creator>Renata Otrusinová</dc:creator>
    <meta:creation-date>2026-08-31T17:51:00Z</meta:creation-date>
    <dc:date>2026-08-31T17:52:00Z</dc:date>
    <meta:template xlink:href="Normal.dotm" xlink:type="simple"/>
    <meta:editing-cycles>1</meta:editing-cycles>
    <meta:editing-duration>PT60S</meta:editing-duration>
    <meta:document-statistic meta:page-count="3" meta:paragraph-count="2" meta:word-count="194" meta:character-count="1343" meta:row-count="9" meta:non-whitespace-character-count="1151"/>
  </office:meta>
</office:document-meta>
</file>