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Segoe UI Emoji" style:font-name-complex="Segoe UI Emoji"/>
    </style:style>
    <style:style style:name="T13" style:parent-style-name="Standardnípísmoodstavce" style:family="text">
      <style:text-properties style:font-name="Calibri" style:font-name-complex="Calibri"/>
    </style:style>
    <style:style style:name="T14" style:parent-style-name="Standardnípísmoodstavce" style:family="text">
      <style:text-properties style:font-name="Calibri" style:font-name-complex="Calibri"/>
    </style:style>
    <style:style style:name="T15" style:parent-style-name="Standardnípísmoodstavce" style:family="text">
      <style:text-properties style:font-name="Calibri" style:font-name-complex="Calibri"/>
    </style:style>
    <style:style style:name="T16" style:parent-style-name="Standardnípísmoodstavce" style:family="text">
      <style:text-properties style:font-name="Calibri" style:font-name-complex="Calibri"/>
    </style:style>
    <style:style style:name="T17" style:parent-style-name="Standardnípísmoodstavce" style:family="text">
      <style:text-properties style:font-name="Calibri" style:font-name-complex="Calibri"/>
    </style:style>
    <style:style style:name="T18" style:parent-style-name="Standardnípísmoodstavce" style:family="text">
      <style:text-properties style:font-name="Calibri" style:font-name-complex="Calibri"/>
    </style:style>
    <style:style style:name="T19" style:parent-style-name="Standardnípísmoodstavce" style:family="text">
      <style:text-properties style:font-name="Calibri" style:font-name-complex="Calibri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/>
    </style:style>
    <style:style style:name="T22" style:parent-style-name="Standardnípísmoodstavce" style:family="text">
      <style:text-properties style:font-name="Segoe UI Emoji" style:font-name-complex="Segoe UI Emoji"/>
    </style:style>
    <style:style style:name="T23" style:parent-style-name="Standardnípísmoodstavce" style:family="text">
      <style:text-properties style:font-name="Segoe UI Emoji" style:font-name-complex="Segoe UI Emoji"/>
    </style:style>
    <style:style style:name="T24" style:parent-style-name="Standardnípísmoodstavce" style:family="text">
      <style:text-properties style:font-name="Calibri" style:font-name-complex="Calibri"/>
    </style:style>
    <style:style style:name="T25" style:parent-style-name="Standardnípísmoodstavce" style:family="text">
      <style:text-properties style:font-name="Calibri" style:font-name-complex="Calibri"/>
    </style:style>
    <style:style style:name="T26" style:parent-style-name="Standardnípísmoodstavce" style:family="text">
      <style:text-properties style:font-name="Segoe UI Emoji" style:font-name-complex="Segoe UI Emoji"/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T29" style:parent-style-name="Standardnípísmoodstavce" style:family="text">
      <style:text-properties style:font-name="Calibri" style:font-name-complex="Calibri"/>
    </style:style>
    <style:style style:name="T30" style:parent-style-name="Standardnípísmoodstavce" style:family="text">
      <style:text-properties style:font-name="Calibri" style:font-name-complex="Calibri"/>
    </style:style>
    <style:style style:name="T31" style:parent-style-name="Standardnípísmoodstavce" style:family="text">
      <style:text-properties style:font-name="Calibri" style:font-name-complex="Calibri"/>
    </style:style>
    <style:style style:name="T32" style:parent-style-name="Standardnípísmoodstavce" style:family="text">
      <style:text-properties style:font-name="Calibri" style:font-name-complex="Calibri"/>
    </style:style>
    <style:style style:name="T33" style:parent-style-name="Standardnípísmoodstavce" style:family="text">
      <style:text-properties style:font-name="Calibri" style:font-name-complex="Calibri"/>
    </style:style>
    <style:style style:name="P34" style:parent-style-name="Normální" style:family="paragraph">
      <style:text-properties style:font-name="Calibri" style:font-name-complex="Calibri"/>
    </style:style>
    <style:style style:name="P3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36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37" style:parent-style-name="Standardnípísmoodstavce" style:family="text">
      <style:text-properties style:font-name="Calibri" style:font-name-complex="Calibri"/>
    </style:style>
    <style:style style:name="P38" style:parent-style-name="Normální" style:list-style-name="LFO1" style:family="paragraph">
      <style:text-properties style:font-name="Calibri" style:font-name-complex="Calibri"/>
    </style:style>
    <style:style style:name="P39" style:parent-style-name="Normální" style:list-style-name="LFO1" style:family="paragraph">
      <style:text-properties style:font-name="Calibri" style:font-name-complex="Calibri"/>
    </style:style>
    <style:style style:name="P40" style:parent-style-name="Normální" style:list-style-name="LFO1" style:family="paragraph">
      <style:text-properties style:font-name="Calibri" style:font-name-complex="Calibri"/>
    </style:style>
    <style:style style:name="P41" style:parent-style-name="Normální" style:list-style-name="LFO1" style:family="paragraph">
      <style:text-properties style:font-name="Calibri" style:font-name-complex="Calibri"/>
    </style:style>
    <style:style style:name="P42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4" style:parent-style-name="Standardnípísmoodstavce" style:family="text">
      <style:text-properties style:font-name="Calibri" style:font-name-complex="Calibri"/>
    </style:style>
    <style:style style:name="T4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6" style:parent-style-name="Standardnípísmoodstavce" style:family="text">
      <style:text-properties style:font-name="Calibri" style:font-name-complex="Calibri"/>
    </style:style>
    <style:style style:name="P4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8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9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0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1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2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3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4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5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6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8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1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6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3" style:parent-style-name="Normální" style:list-style-name="LFO2" style:family="paragraph">
      <style:text-properties style:font-name="Calibri" style:font-name-complex="Calibri"/>
    </style:style>
    <style:style style:name="P64" style:parent-style-name="Normální" style:list-style-name="LFO2" style:family="paragraph">
      <style:text-properties style:font-name="Calibri" style:font-name-complex="Calibri"/>
    </style:style>
    <style:style style:name="P6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66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7" style:parent-style-name="Normální" style:family="paragraph">
      <style:paragraph-properties fo:text-align="justify"/>
    </style:style>
    <style:style style:name="T68" style:parent-style-name="Standardnípísmoodstavce" style:family="text">
      <style:text-properties style:font-name="Calibri" style:font-name-complex="Calibri"/>
    </style:style>
    <style:style style:name="T6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0" style:parent-style-name="Standardnípísmoodstavce" style:family="text">
      <style:text-properties style:font-name="Calibri" style:font-name-complex="Calibri"/>
    </style:style>
    <style:style style:name="T71" style:parent-style-name="Standardnípísmoodstavce" style:family="text">
      <style:text-properties style:font-name="Calibri" style:font-name-complex="Calibri"/>
    </style:style>
    <style:style style:name="P72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font-style="italic" style:font-style-asian="italic" style:font-style-complex="italic"/>
    </style:style>
    <style:style style:name="P73" style:parent-style-name="Normální" style:family="paragraph">
      <style:paragraph-properties fo:text-align="justify"/>
    </style:style>
    <style:style style:name="T74" style:parent-style-name="Standardnípísmoodstavce" style:family="text">
      <style:text-properties style:font-name="Calibri" style:font-name-complex="Calibri"/>
    </style:style>
    <style:style style:name="T7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6" style:parent-style-name="Standardnípísmoodstavce" style:family="text">
      <style:text-properties style:font-name="Calibri" style:font-name-complex="Calibri"/>
    </style:style>
    <style:style style:name="P77" style:parent-style-name="Normální" style:family="paragraph">
      <style:paragraph-properties fo:text-align="justify"/>
      <style:text-properties style:font-name="Calibri" style:font-name-complex="Calibri"/>
    </style:style>
    <style:style style:name="P78" style:parent-style-name="Odstavecseseznamem" style:list-style-name="LFO3" style:family="paragraph">
      <style:paragraph-properties fo:text-align="justify"/>
      <style:text-properties style:font-name="Calibri" style:font-name-complex="Calibri"/>
    </style:style>
    <style:style style:name="P79" style:parent-style-name="Odstavecseseznamem" style:list-style-name="LFO3" style:family="paragraph">
      <style:paragraph-properties fo:text-align="justify"/>
      <style:text-properties style:font-name="Calibri" style:font-name-complex="Calibri"/>
    </style:style>
    <style:style style:name="P80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font-style="italic" style:font-style-asian="italic" style:font-style-complex="italic"/>
    </style:style>
    <style:style style:name="P81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82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83" style:parent-style-name="Odstavecseseznamem" style:list-style-name="LFO4" style:family="paragraph">
      <style:paragraph-properties style:contextual-spacing="false" fo:text-align="justify" fo:margin-bottom="0.1388in"/>
    </style:style>
    <style:style style:name="T84" style:parent-style-name="Standardnípísmoodstavce" style:family="text">
      <style:text-properties style:font-name="Calibri" style:font-name-complex="Calibri"/>
    </style:style>
    <style:style style:name="T85" style:parent-style-name="Standardnípísmoodstavce" style:family="text">
      <style:text-properties style:font-name="Calibri" style:font-name-complex="Calibri" fo:language="en" fo:country="US"/>
    </style:style>
    <style:style style:name="T86" style:parent-style-name="Standardnípísmoodstavce" style:family="text">
      <style:text-properties style:font-name="Calibri" style:font-name-complex="Calibri"/>
    </style:style>
    <style:style style:name="T87" style:parent-style-name="Standardnípísmoodstavce" style:family="text">
      <style:text-properties style:font-name="Calibri" style:font-name-complex="Calibri"/>
    </style:style>
    <style:style style:name="P88" style:parent-style-name="Odstavecseseznamem" style:list-style-name="LFO4" style:family="paragraph">
      <style:paragraph-properties style:contextual-spacing="false" fo:text-align="justify" fo:margin-bottom="0.1388in"/>
    </style:style>
    <style:style style:name="T89" style:parent-style-name="Standardnípísmoodstavce" style:family="text">
      <style:text-properties style:font-name="Calibri" style:font-name-complex="Calibri"/>
    </style:style>
    <style:style style:name="T90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91" style:parent-style-name="Odstavecseseznamem" style:list-style-name="LFO4" style:family="paragraph">
      <style:paragraph-properties style:contextual-spacing="false" fo:text-align="justify" fo:margin-bottom="0.1388in"/>
    </style:style>
    <style:style style:name="T92" style:parent-style-name="Standardnípísmoodstavce" style:family="text">
      <style:text-properties style:font-name="Calibri" style:font-name-complex="Calibri"/>
    </style:style>
    <style:style style:name="T93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9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95" style:parent-style-name="Normální" style:family="paragraph">
      <style:text-properties style:font-name="Calibri" style:font-name-complex="Calibri"/>
    </style:style>
    <style:style style:name="P9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9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9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0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0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02" style:parent-style-name="Normální" style:family="paragraph">
      <style:text-properties style:font-name="Calibri" style:font-name-complex="Calibri"/>
    </style:style>
    <style:style style:name="P103" style:parent-style-name="Normální" style:family="paragraph">
      <style:text-properties style:font-name="Calibri" style:font-name-complex="Calibri"/>
    </style:style>
    <style:style style:name="P104" style:parent-style-name="Normální" style:list-style-name="LFO5" style:family="paragraph"/>
    <style:style style:name="T10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6" style:parent-style-name="Standardnípísmoodstavce" style:family="text">
      <style:text-properties style:font-name="Calibri" style:font-name-complex="Calibri"/>
    </style:style>
    <style:style style:name="P107" style:parent-style-name="Normální" style:list-style-name="LFO5" style:family="paragraph"/>
    <style:style style:name="T10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9" style:parent-style-name="Standardnípísmoodstavce" style:family="text">
      <style:text-properties style:font-name="Calibri" style:font-name-complex="Calibri"/>
    </style:style>
    <style:style style:name="P110" style:parent-style-name="Normální" style:list-style-name="LFO5" style:family="paragraph"/>
    <style:style style:name="T11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2" style:parent-style-name="Standardnípísmoodstavce" style:family="text">
      <style:text-properties style:font-name="Calibri" style:font-name-complex="Calibri"/>
    </style:style>
    <style:style style:name="P113" style:parent-style-name="Normální" style:list-style-name="LFO5" style:family="paragraph"/>
    <style:style style:name="T11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5" style:parent-style-name="Normální" style:list-style-name="LFO5" style:family="paragraph">
      <style:text-properties style:font-name="Calibri" style:font-name-complex="Calibri"/>
    </style:style>
    <style:style style:name="T116" style:parent-style-name="Standardnípísmoodstavce" style:family="text">
      <style:text-properties style:font-name="Calibri" style:font-name-complex="Calibri"/>
    </style:style>
    <style:style style:name="T11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8" style:parent-style-name="Standardnípísmoodstavce" style:family="text">
      <style:text-properties style:font-name="Calibri" style:font-name-complex="Calibri" fo:font-weight="bold" style:font-weight-asian="bold" style:font-weight-complex="bold" fo:color="#EE0000"/>
    </style:style>
    <style:style style:name="T119" style:parent-style-name="Standardnípísmoodstavce" style:family="text">
      <style:text-properties style:font-name="Calibri" style:font-name-complex="Calibri"/>
    </style:style>
    <style:style style:name="T120" style:parent-style-name="Standardnípísmoodstavce" style:family="text">
      <style:text-properties style:font-name="Calibri" style:font-name-complex="Calibri"/>
    </style:style>
    <style:style style:name="P121" style:parent-style-name="Normální" style:family="paragraph">
      <style:text-properties style:font-name="Calibri" style:font-name-complex="Calibri"/>
    </style:style>
    <style:style style:name="T12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4" style:parent-style-name="Standardnípísmoodstavce" style:family="text">
      <style:text-properties style:font-name="Calibri" style:font-name-complex="Calibri" fo:font-weight="bold" style:font-weight-asian="bold" fo:color="#EE0000"/>
    </style:style>
    <style:style style:name="P125" style:parent-style-name="Odstavecseseznamem" style:list-style-name="LFO6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26" style:parent-style-name="Odstavecseseznamem" style:list-style-name="LFO6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27" style:parent-style-name="Odstavecseseznamem" style:list-style-name="LFO6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28" style:parent-style-name="Normální" style:family="paragraph">
      <style:paragraph-properties fo:margin-bottom="0.1388in"/>
    </style:style>
    <style:style style:name="T12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3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31" style:parent-style-name="Standardnípísmoodstavce" style:family="text">
      <style:text-properties style:font-name="Calibri" style:font-name-complex="Calibri" fo:font-weight="bold" style:font-weight-asian="bold" style:font-weight-complex="bold" fo:color="#EE0000"/>
    </style:style>
    <style:style style:name="P132" style:parent-style-name="Odstavecseseznamem" style:list-style-name="LFO7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3" style:parent-style-name="Odstavecseseznamem" style:list-style-name="LFO7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4" style:parent-style-name="Odstavecseseznamem" style:list-style-name="LFO7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5" style:parent-style-name="Odstavecseseznamem" style:list-style-name="LFO7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6" style:parent-style-name="Odstavecseseznamem" style:list-style-name="LFO7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7" style:parent-style-name="Odstavecseseznamem" style:list-style-name="LFO7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8" style:parent-style-name="Odstavecseseznamem" style:list-style-name="LFO7" style:family="paragraph">
      <style:paragraph-properties style:contextual-spacing="false"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9" style:parent-style-name="Normální" style:family="paragraph">
      <style:paragraph-properties fo:margin-bottom="0.1388in" fo:line-height="150%"/>
    </style:style>
    <style:style style:name="T140" style:parent-style-name="Standardnípísmoodstavce" style:family="text">
      <style:text-properties style:font-name="Calibri" style:font-name-complex="Calibri" style:font-weight-complex="bold" style:text-underline-type="single" style:text-underline-style="solid" style:text-underline-width="auto" style:text-underline-mode="continuous"/>
    </style:style>
    <style:style style:name="P141" style:parent-style-name="Normální" style:family="paragraph">
      <style:text-properties style:font-name="Calibri" style:font-name-complex="Calibri"/>
    </style:style>
    <style:style style:name="T14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4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44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4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46" style:parent-style-name="Normální" style:list-style-name="LFO8" style:family="paragraph">
      <style:text-properties style:font-name="Calibri" style:font-name-complex="Calibri"/>
    </style:style>
    <style:style style:name="P147" style:parent-style-name="Normální" style:list-style-name="LFO8" style:family="paragraph">
      <style:text-properties style:font-name="Calibri" style:font-name-complex="Calibri"/>
    </style:style>
    <style:style style:name="P148" style:parent-style-name="Normální" style:family="paragraph">
      <style:text-properties style:font-name="Calibri" style:font-name-complex="Calibri" fo:color="#EE0000"/>
    </style:style>
    <style:style style:name="P149" style:parent-style-name="Odstavecseseznamem" style:list-style-name="LFO9" style:family="paragraph">
      <style:text-properties style:font-name="Calibri" style:font-name-complex="Calibri"/>
    </style:style>
    <style:style style:name="P150" style:parent-style-name="Odstavecseseznamem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51" style:parent-style-name="Odstavecseseznamem" style:family="paragraph">
      <style:paragraph-properties style:contextual-spacing="false" fo:margin-bottom="0.1388in" fo:line-height="150%"/>
    </style:style>
    <style:style style:name="T152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153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54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55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56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57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58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59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60" style:parent-style-name="Odstavecseseznamem" style:family="paragraph">
      <style:paragraph-properties style:contextual-spacing="false" fo:margin-bottom="0.1388in" fo:line-height="150%" fo:margin-left="0in">
        <style:tab-stops/>
      </style:paragraph-properties>
      <style:text-properties style:font-name="Calibri" style:font-name-complex="Calibri"/>
    </style:style>
    <style:style style:name="P161" style:parent-style-name="Odstavecseseznamem" style:family="paragraph">
      <style:paragraph-properties style:contextual-spacing="false" fo:margin-bottom="0.1388in" fo:line-height="150%" fo:margin-left="0in">
        <style:tab-stops/>
      </style:paragraph-properties>
    </style:style>
    <style:style style:name="T16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63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64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65" style:parent-style-name="Odstavecseseznamem" style:list-style-name="LFO8" style:family="paragraph">
      <style:paragraph-properties style:contextual-spacing="false" fo:margin-bottom="0.1388in" fo:line-height="150%"/>
      <style:text-properties style:font-name="Calibri" style:font-name-complex="Calibri"/>
    </style:style>
    <style:style style:name="P166" style:parent-style-name="Normální" style:family="paragraph">
      <style:paragraph-properties fo:text-align="end"/>
      <style:text-properties style:font-name="Calibri" style:font-name-complex="Calibri"/>
    </style:style>
    <style:style style:name="P167" style:parent-style-name="Normální" style:family="paragraph">
      <style:text-properties style:font-name="Calibri" style:font-name-complex="Calibri"/>
    </style:style>
    <style:style style:name="P168" style:parent-style-name="Normální" style:family="paragraph">
      <style:text-properties style:font-name="Calibri" style:font-name-complex="Calibri"/>
    </style:style>
    <style:style style:name="T16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7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71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7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73" style:parent-style-name="Normální" style:family="paragraph">
      <style:paragraph-properties fo:text-align="justify"/>
    </style:style>
    <style:style style:name="T17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75" style:parent-style-name="Normální" style:list-style-name="LFO10" style:family="paragraph">
      <style:paragraph-properties fo:text-align="justify"/>
      <style:text-properties style:font-name="Calibri" style:font-name-complex="Calibri"/>
    </style:style>
    <style:style style:name="P176" style:parent-style-name="Normální" style:list-style-name="LFO10" style:family="paragraph">
      <style:paragraph-properties fo:text-align="justify"/>
      <style:text-properties style:font-name="Calibri" style:font-name-complex="Calibri"/>
    </style:style>
    <style:style style:name="P177" style:parent-style-name="Normální" style:list-style-name="LFO10" style:family="paragraph">
      <style:paragraph-properties fo:text-align="justify"/>
      <style:text-properties style:font-name="Calibri" style:font-name-complex="Calibri"/>
    </style:style>
    <style:style style:name="P178" style:parent-style-name="Normální" style:list-style-name="LFO10" style:family="paragraph">
      <style:paragraph-properties fo:text-align="justify"/>
      <style:text-properties style:font-name="Calibri" style:font-name-complex="Calibri"/>
    </style:style>
    <style:style style:name="P179" style:parent-style-name="Normální" style:list-style-name="LFO10" style:family="paragraph">
      <style:paragraph-properties fo:text-align="justify"/>
      <style:text-properties style:font-name="Calibri" style:font-name-complex="Calibri"/>
    </style:style>
    <style:style style:name="P180" style:parent-style-name="Normální" style:family="paragraph">
      <style:text-properties style:font-name="Calibri" style:font-name-complex="Calibri"/>
    </style:style>
    <style:style style:name="P181" style:parent-style-name="Normální" style:family="paragraph">
      <style:text-properties style:font-name="Calibri" style:font-name-complex="Calibri"/>
    </style:style>
    <style:style style:name="P182" style:parent-style-name="Normální" style:family="paragraph">
      <style:text-properties style:font-name="Calibri" style:font-name-complex="Calibri"/>
    </style:style>
    <style:style style:name="P18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8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8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8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8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8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89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0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1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2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9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Krok za krokem k operaci na oddělení gynekologie Nemocnici Kyjov:</text:p>
      <text:p text:style-name="Normální"><text:span text:style-name="T2">Způsob, jak vás nemocnice provází celým procesem léčby –</text:span><text:span text:style-name="T3"><text:line-break/></text:span><text:span text:style-name="T4">od rozhodnutí o operaci, přes přípravu, samotný výkon až po návrat domů.</text:span></text:p>
      <text:p text:style-name="Normální"><text:span text:style-name="T5">Správná příprava:</text:span><text:span text:style-name="T6"><text:line-break/></text:span><text:span text:style-name="T7"><text:s/>sni</text:span><text:span text:style-name="T8">ž</text:span><text:span text:style-name="T9">uje riziko infekce</text:span><text:span text:style-name="T10"><text:line-break/></text:span><text:span text:style-name="T11">✔</text:span><text:span text:style-name="T12">️</text:span><text:span text:style-name="T13"><text:s/>pom</text:span><text:span text:style-name="T14">á</text:span><text:span text:style-name="T15">h</text:span><text:span text:style-name="T16">á</text:span><text:span text:style-name="T17"><text:s/>lep</text:span><text:span text:style-name="T18">ší</text:span><text:span text:style-name="T19">mu hojen</text:span><text:span text:style-name="T20">í</text:span><text:span text:style-name="T21"><text:line-break/></text:span><text:span text:style-name="T22">✔</text:span><text:span text:style-name="T23">️</text:span><text:span text:style-name="T24"><text:s/>zkracuje pobyt v nemocnici</text:span><text:span text:style-name="T25"><text:line-break/></text:span><text:span text:style-name="T26">✔</text:span><text:span text:style-name="T27">️</text:span><text:span text:style-name="T28"><text:s/>usnad</text:span><text:span text:style-name="T29">ň</text:span><text:span text:style-name="T30">uje n</text:span><text:span text:style-name="T31">á</text:span><text:span text:style-name="T32">vrat dom</text:span><text:span text:style-name="T33">ů</text:span></text:p>
      <text:p text:style-name="P34"/>
      <text:p text:style-name="P35">Dává vám jasný plán a jistotu, že na nic důležitého nezapomenete.</text:p>
      <text:p text:style-name="Normální"><text:span text:style-name="T36">Jejím cílem je, abyste</text:span><text:span text:style-name="T37">:</text:span></text:p>
      <text:list text:style-name="LFO1" text:continue-numbering="true">
        <text:list-item>
          <text:p text:style-name="P38">věděli, co vás čeká a kdy</text:p>
        </text:list-item>
        <text:list-item>
          <text:p text:style-name="P39">byli na operaci co nejlépe připraveni</text:p>
        </text:list-item>
        <text:list-item>
          <text:p text:style-name="P40">měli méně komplikací</text:p>
        </text:list-item>
        <text:list-item>
          <text:p text:style-name="P41">zotavili se<text:s/>rychleji a bezpečněji</text:p>
        </text:list-item>
      </text:list>
      <text:p text:style-name="P42"/>
      <text:p text:style-name="Normální"><text:span text:style-name="T43">Nejste na to sami</text:span><text:span text:style-name="T44">. Pokud máte otázky,<text:s/></text:span><text:span text:style-name="T45">ptejte se</text:span><text:span text:style-name="T46"><text:s/>– žádná otázka není zbytečná.</text:span></text:p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soft-page-break/>
      <text:p text:style-name="P58">Krok za krokem k operaci</text:p>
      <text:p text:style-name="Normální"><text:span text:style-name="T59">1</text:span><text:span text:style-name="T60">️</text:span><text:span text:style-name="T61">⃣</text:span><text:span text:style-name="T62"><text:s/>Rozhodnutí o operaci</text:span></text:p>
      <text:list text:style-name="LFO2" text:continue-numbering="true">
        <text:list-item>
          <text:p text:style-name="P63">lékař vám vysvětlí důvod operace a další postup</text:p>
        </text:list-item>
        <text:list-item>
          <text:p text:style-name="P64">dostanete základní informace o přípravě</text:p>
        </text:list-item>
      </text:list>
      <text:p text:style-name="P65"/>
      <text:p text:style-name="P66">Předoperační konzultace :</text:p>
      <text:p text:style-name="P67"><text:span text:style-name="T68">Záleží na druhu operace, pokud jdete na tzv.<text:s/></text:span><text:span text:style-name="T69">malý zákrok/ operaci<text:s/></text:span><text:span text:style-name="T70">(např. Hysteroskopie, revize dutiny děložní, konizace čípku děložního) není nutná konzultace v indikační poradně, objednáte se buď sama nebo vás objedná Váš obvodní<text:s/></text:span><text:span text:style-name="T71">gynekolog.</text:span></text:p>
      <text:p text:style-name="P72">Objednání k operaci: 518 601 404 po-pá</text:p>
      <text:p text:style-name="P73"><text:span text:style-name="T74">Pokud vám Váš gynekolog doporučí tzv.<text:s/></text:span><text:span text:style-name="T75">velkou operaci<text:s/></text:span><text:span text:style-name="T76">(hysterektomie – odstranění dělohy, závěsné operace . . . ) je nutná konzultace v indikační poradně.</text:span></text:p>
      <text:p text:style-name="P77">Indikační poradna:</text:p>
      <text:list text:style-name="LFO3" text:continue-numbering="true">
        <text:list-item>
          <text:p text:style-name="P78">úterý MUDr. Robert Pecha</text:p>
        </text:list-item>
        <text:list-item>
          <text:p text:style-name="P79">čtvrtek Prim. MUDr. Pavel Kostka</text:p>
        </text:list-item>
      </text:list>
      <text:p text:style-name="P80">Objednání do indikační poradny: 518 601 404 <text:s/>po-pá</text:p>
      <text:p text:style-name="P81"/>
      <text:p text:style-name="P82">Předoperační vyšetření:</text:p>
      <text:list text:style-name="LFO4" text:continue-numbering="true">
        <text:list-item>
          <text:p text:style-name="P83"><text:span text:style-name="T84">Před operac</text:span><text:span text:style-name="T85">í</text:span><text:span text:style-name="T86"><text:s/>informujte lékaře o všech lécích, které užíváte, o alergiích, prodělaných onemocněních, nachlazení, horečce nebo jiné infekci. Některé léky<text:s/></text:span><text:span text:style-name="T87">může být potřeba před operací upravit nebo vysadit.</text:span></text:p>
        </text:list-item>
        <text:list-item>
          <text:p text:style-name="P88"><text:span text:style-name="T89">Absolvujete cestou svého praktického lékaře a v případě přidružených chorob (např. onemocnění srdce, DM, apod.) také cestou lékaře specialisty.<text:s/></text:span><text:span text:style-name="T90">Předoperační vyšetření by nemělo být starší než 14 dní až 1 měsíc před plánovaným zákrokem!</text:span></text:p>
        </text:list-item>
        <text:list-item>
          <text:p text:style-name="P91"><text:span text:style-name="T92">Po absolvování interního předoperačního vyšetření je třeba se objednat na konečné zhodnocení zdravotního stavu anesteziologem, a to na tel. čísle: 518 601 448 -<text:s/></text:span><text:a xlink:href="https://www.nemkyj.cz/anesteziologicka-ambulance" office:target-frame-name="_top" xlink:show="replace"><text:span text:style-name="T93">Anesteziologická ambulance - Nemocnice Kyjov</text:span></text:a></text:p>
        </text:list-item>
      </text:list>
      <text:p text:style-name="P94"/>
      <text:p text:style-name="P95"/>
      <text:p text:style-name="P96"/>
      <text:p text:style-name="P97"/>
      <text:soft-page-break/>
      <text:p text:style-name="Normální"><text:span text:style-name="T98">2</text:span><text:span text:style-name="T99">️</text:span><text:span text:style-name="T100">⃣</text:span><text:span text:style-name="T101"><text:s/>Příprava před operací</text:span></text:p>
      <text:p text:style-name="P102">Tato fáze je velmi důležitá a vy v ní hrajete hlavní roli.</text:p>
      <text:p text:style-name="P103">Zahrnuje například:</text:p>
      <text:list text:style-name="LFO5" text:continue-numbering="true">
        <text:list-item>
          <text:p text:style-name="P104"><text:span text:style-name="T105">edukaci</text:span><text:span text:style-name="T106"><text:s/>– vysvětlení celého průběhu léčby</text:span></text:p>
        </text:list-item>
        <text:list-item>
          <text:p text:style-name="P107"><text:span text:style-name="T108">hygienická opatření (dekolonizaci)</text:span><text:span text:style-name="T109"><text:s/>ke snížení rizika infekce</text:span></text:p>
        </text:list-item>
        <text:list-item>
          <text:p text:style-name="P110"><text:span text:style-name="T111">doporučení ve výživě</text:span><text:span text:style-name="T112"><text:s/>pro lepší hojení</text:span></text:p>
        </text:list-item>
        <text:list-item>
          <text:p text:style-name="P113"><text:span text:style-name="T114">možnost zakoupení kompresivních punčoch</text:span></text:p>
        </text:list-item>
        <text:list-item>
          <text:p text:style-name="P115">vyšetření potřebná k bezpečnému provedení operace</text:p>
        </text:list-item>
      </text:list>
      <text:p text:style-name="Normální"><text:span text:style-name="T116">Vše dostanete<text:s/></text:span><text:span text:style-name="T117">jasně vysvětlené a krok za krokem –</text:span><text:span text:style-name="T118"><text:s/></text:span><text:span text:style-name="T119">Štěpánka<text:s/></text:span><text:span text:style-name="T120">Slováková Dis. - sestra gynekologické ambulance – 518 601 404</text:span></text:p>
      <text:p text:style-name="P121"><text:s/></text:p>
      <text:p text:style-name="Normální"><text:span text:style-name="T122">⚠</text:span><text:span text:style-name="T123">️</text:span><text:span text:style-name="T124">Před operací neprovádějte!</text:span></text:p>
      <text:list text:style-name="LFO6" text:continue-numbering="true">
        <text:list-item>
          <text:p text:style-name="P125">holení operační oblasti žiletkou,</text:p>
        </text:list-item>
        <text:list-item>
          <text:p text:style-name="P126">používání tělových krémů nebo olejů,</text:p>
        </text:list-item>
        <text:list-item>
          <text:p text:style-name="P127">lakování nehtů, aplikaci gelových nehtů.</text:p>
        </text:list-item>
      </text:list>
      <text:p text:style-name="P128"><text:span text:style-name="T129">⚠</text:span><text:span text:style-name="T130">️</text:span><text:span text:style-name="T131">Kontaktujte nemocnici 518 601 404, pokud se objeví:</text:span></text:p>
      <text:list text:style-name="LFO7" text:continue-numbering="true">
        <text:list-item>
          <text:p text:style-name="P132">horečka,</text:p>
        </text:list-item>
        <text:list-item>
          <text:p text:style-name="P133">kašel nebo nachlazení,</text:p>
        </text:list-item>
        <text:list-item>
          <text:p text:style-name="P134">průjem,</text:p>
        </text:list-item>
        <text:list-item>
          <text:p text:style-name="P135">zánět močových cest,</text:p>
        </text:list-item>
        <text:list-item>
          <text:p text:style-name="P136">kožní vyrážka,</text:p>
        </text:list-item>
        <text:list-item>
          <text:p text:style-name="P137">opar,</text:p>
        </text:list-item>
        <text:list-item>
          <text:p text:style-name="P138">jiný zdravotní problém.</text:p>
        </text:list-item>
      </text:list>
      <text:p text:style-name="P139"><text:span text:style-name="T140">Operace může být důvodu vaší bezpečnosti odložena!</text:span></text:p>
      <text:p text:style-name="P141"/>
      <text:soft-page-break/>
      <text:p text:style-name="Normální"><text:span text:style-name="T142">3</text:span><text:span text:style-name="T143">️</text:span><text:span text:style-name="T144">⃣</text:span><text:span text:style-name="T145"><text:s/>Den přijetí k operaci</text:span></text:p>
      <text:list text:style-name="LFO8" text:continue-numbering="true">
        <text:list-item>
          <text:p text:style-name="P146">v den přijetí se dostavte <text:s/>na gynekologickou ambulanci ( budova E<text:s/>první patro ) k příjmu v 7 : 00 pokud je operace ten samý den nebo <text:s/>od 9 : 00 do 11 : 00 <text:s/>pokud jste přijímána den před operací.</text:p>
        </text:list-item>
        <text:list-item>
          <text:p text:style-name="P147">Přijetí v ambulantním režimu – nemáte nárok a jídlo, doporučujeme vzít si svačinu na období po výkonu, cca 2 hodiny po výkonu již můžete jíst.</text:p>
        </text:list-item>
      </text:list>
      <text:p text:style-name="P148"/>
      <text:list text:style-name="LFO9" text:continue-numbering="true">
        <text:list-item>
          <text:p text:style-name="P149">DOMA PROSÍM SUNDAT VEŠKERÉ ŠPERKY - <text:s/>náušnice,prsteny, piercing ..</text:p>
        </text:list-item>
      </text:list>
      <text:p text:style-name="P150"/>
      <text:p text:style-name="P151"><text:span text:style-name="T152">S sebou vezměte:</text:span></text:p>
      <text:list text:style-name="LFO8" text:continue-numbering="true">
        <text:list-item>
          <text:p text:style-name="P153">občanský průkaz,</text:p>
        </text:list-item>
        <text:list-item>
          <text:p text:style-name="P154">kartičku pojištěnce,</text:p>
        </text:list-item>
        <text:list-item>
          <text:p text:style-name="P155">seznam aktuálních léků s přesným dávkováním,</text:p>
        </text:list-item>
        <text:list-item>
          <text:p text:style-name="P156">léky, které užíváte (v originálních obalech, ne v dávkovači),</text:p>
        </text:list-item>
        <text:list-item>
          <text:p text:style-name="P157">zdravotní<text:s/>dokumentaci ( kompletní předoperační vyšetření),</text:p>
        </text:list-item>
        <text:list-item>
          <text:p text:style-name="P158">hygienické potřeby (včetně dekolonizace), ručník,</text:p>
        </text:list-item>
        <text:list-item>
          <text:p text:style-name="P159">přezuvky.</text:p>
        </text:list-item>
      </text:list>
      <text:p text:style-name="P160"/>
      <text:p text:style-name="P161"><text:span text:style-name="T162"><text:s text:c="5"/>Nadstandardní pokoj:</text:span></text:p>
      <text:list text:style-name="LFO8" text:continue-numbering="true">
        <text:list-item>
          <text:p text:style-name="P163">jednolůžkový s vlastním sociálním zařízením – 500 Kč/noc,</text:p>
        </text:list-item>
        <text:list-item>
          <text:p text:style-name="P164">lze objednat po telefonické domluvě na čísle 518 601 407 – gyn. odd.,</text:p>
        </text:list-item>
        <text:list-item>
          <text:p text:style-name="P165">lze platit hotově i kartou.</text:p>
        </text:list-item>
      </text:list>
      <text:p text:style-name="P166"><text:s text:c="3"/></text:p>
      <text:p text:style-name="P167"/>
      <text:p text:style-name="P168"/>
      <text:soft-page-break/>
      <text:p text:style-name="Normální"><text:span text:style-name="T169">4</text:span><text:span text:style-name="T170">️</text:span><text:span text:style-name="T171">⃣</text:span><text:span text:style-name="T172"><text:s/>Zotavení po operaci</text:span></text:p>
      <text:p text:style-name="P173"><text:span text:style-name="T174">Specifické pokyny pro gynekologii</text:span></text:p>
      <text:list text:style-name="LFO10" text:continue-numbering="true">
        <text:list-item>
          <text:p text:style-name="P175">časná mobilizace (brzké vstávání a pohyb) – po malých výkonech se vstává za 2 hodiny a u velkých operací večer v den operace.</text:p>
        </text:list-item>
        <text:list-item>
          <text:p text:style-name="P176">pokračování ve správné výživě</text:p>
        </text:list-item>
        <text:list-item>
          <text:p text:style-name="P177">rehabilitace – po velkých operacích s RHB pracovnicí</text:p>
        </text:list-item>
        <text:list-item>
          <text:p text:style-name="P178">plán návratu domů – u malých výkonů budete propuštěna za 4 hodiny od výkonu, pokud gynekolog/anesteziolog( lékař ) neurčí jinak</text:p>
        </text:list-item>
        <text:list-item>
          <text:p text:style-name="P179">u velkých operací záleží na druhu operace – celková délka hospitalizace 5 – 7 dnů nebo dle ordinace lékaře.</text:p>
        </text:list-item>
      </text:list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Courier New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Courier New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Courier New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Courier New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Courier New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Courier New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5:54:00Z</meta:creation-date>
    <dc:date>2026-09-01T05:55:00Z</dc:date>
    <meta:template xlink:href="Normal.dotm" xlink:type="simple"/>
    <meta:editing-cycles>2</meta:editing-cycles>
    <meta:editing-duration>PT60S</meta:editing-duration>
    <meta:document-statistic meta:page-count="6" meta:paragraph-count="8" meta:word-count="627" meta:character-count="4319" meta:row-count="30" meta:non-whitespace-character-count="3700"/>
  </office:meta>
</office:document-meta>
</file>