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Normální" style:family="paragraph">
      <style:paragraph-properties fo:margin-left="0.4916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Segoe UI Emoji" style:font-name-complex="Segoe UI Emoji"/>
    </style:style>
    <style:style style:name="T9" style:parent-style-name="Standardnípísmoodstavce" style:family="text">
      <style:text-properties style:font-name="Calibri" style:font-name-complex="Calibri" fo:font-weight="bold" style:font-weight-asian="bold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Hypertextovýodkaz" style:family="text">
      <style:text-properties style:font-name="Calibri" style:font-name-complex="Calibri"/>
    </style:style>
    <style:style style:name="T12" style:parent-style-name="Standardnípísmoodstavce" style:family="text">
      <style:text-properties style:font-name="Calibri" style:font-name-complex="Calibri" fo:color="#EE0000"/>
    </style:style>
    <style:style style:name="T13" style:parent-style-name="Standardnípísmoodstavce" style:family="text">
      <style:text-properties style:font-name="Calibri" style:font-name-complex="Calibri" fo:color="#000000"/>
    </style:style>
    <style:style style:name="T14" style:parent-style-name="Hypertextovýodkaz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" style:parent-style-name="Standardnípísmoodstavce" style:family="text">
      <style:text-properties style:font-name="Calibri" style:font-name-complex="Calibri"/>
    </style:style>
  </office:automatic-styles>
  <office:body>
    <office:text text:use-soft-page-breaks="true">
      <text:p text:style-name="P1">Program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edukace</text:span></text:p>
      <text:p text:style-name="Normální"><text:span text:style-name="T8">👉</text:span><text:span text:style-name="T9">Telefonní kontakt:<text:s/></text:span><text:span text:style-name="T10"><text:s/></text:span><text:a xlink:href="tel:+420518601707" office:target-frame-name="_top" xlink:show="replace"><text:span text:style-name="T11">518 601 707</text:span></text:a><text:span text:style-name="T12"><text:s/></text:span><text:span text:style-name="T13"><text:s/></text:span><text:a xlink:href="tel:+420518601702" office:target-frame-name="_top" xlink:show="replace"><text:span text:style-name="T14">518 601 702</text:span></text:a></text:p>
      <text:p text:style-name="Normální"><text:span text:style-name="T15"><text:s text:c="7"/></text:span><text:span text:style-name="T16">Pondělí a čtvrtek</text:span><text:span text:style-name="T17">: 13 –14 hodi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5:00Z</meta:creation-date>
    <dc:date>2026-09-01T06:05:00Z</dc:date>
    <meta:template xlink:href="Normal.dotm" xlink:type="simple"/>
    <meta:editing-cycles>2</meta:editing-cycles>
    <meta:editing-duration>PT60S</meta:editing-duration>
    <meta:document-statistic meta:page-count="1" meta:paragraph-count="1" meta:word-count="41" meta:character-count="283" meta:row-count="2" meta:non-whitespace-character-count="243"/>
  </office:meta>
</office:document-meta>
</file>